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Nieuwe Prinsengracht 83 1018VR Amsterdam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stellen van het voegwerk aan de voorgevel</text:p>
            <text:p text:style-name="common-al">Besluit: vergunningsvrij</text:p>
            <text:p text:style-name="common-al">Besluit verzonden op: 03-08-2026</text:p>
            <text:p text:style-name="common-al">Zaakadres: Nieuwe Prinsengracht 83-1 1018VR Amsterdam, Nieuwe Prinsengracht 83-2 1018VR Amsterdam, Nieuwe Prinsengracht 83-3 1018VR Amsterdam, Nieuwe Prinsengracht 83-4 1018VR Amsterdam, Nieuwe Prinsengracht 83-H 1018VR Amsterdam</text:p>
            <text:p text:style-name="common-al">Zaaknummer: Z2026-021963</text:p>
            <text:p text:style-name="common-al">DSO-nummer: 202605190169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1963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9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963</meta:user-defined>
    <meta:user-defined meta:name="DCTERMS.abstract">herstellen van het voegwerk aan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gunningsvrij Nieuwe Prinsengracht 83 1018VR Amsterdam,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78</meta:user-defined>
    <meta:user-defined meta:name="OVERHEIDop.GmbID/DC.identifier">gmb-2026-373978</meta:user-defined>
    <meta:user-defined meta:name="OVERHEIDop.versieInformatie"/>
  </office:meta>
</office:document-meta>
</file>