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houdende dakbedekking van een bijgebouw aan Enkweg 5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Enkweg 5, het verwijderen van asbesthoudende dakbedekking van een bijgebouw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7397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e dakbedekking van een bijgebouw aan Enkweg 5 te Hatte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76</meta:user-defined>
    <meta:user-defined meta:name="OVERHEIDop.GmbID/DC.identifier">gmb-2026-373976</meta:user-defined>
    <meta:user-defined meta:name="OVERHEIDop.versieInformatie"/>
  </office:meta>
</office:document-meta>
</file>