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e materialen sloop hoofdgebouw aan Dorpsweg 23 en 25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Dorpsweg 23 en 25, het verwijderen van asbesthoudende materialen sloop hoofdgebouw;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739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verwijderen van asbesthoudende materialen sloop hoofdgebouw aan Dorpsweg 23 en 25 te Hatt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74</meta:user-defined>
    <meta:user-defined meta:name="OVERHEIDop.GmbID/DC.identifier">gmb-2026-373974</meta:user-defined>
    <meta:user-defined meta:name="OVERHEIDop.versieInformatie"/>
  </office:meta>
</office:document-meta>
</file>