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Beschoeiing Vinkeveen Perceel 4513 - Sectie A 1, Baambrugse Zuwe 148 (naast) in Vinkeveen</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Beschoeiing Vinkeveen Perceel 4513 - Sectie A 1 op locatie Baambrugse Zuwe 148 (naast) in Vinkeveen.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De aanvraag is geregistreerd onder zaaknummer Z2026-001591.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26 juli 2026. De gemeente neemt daarover waarschijnlijk uiterlijk 21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395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5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5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591</meta:user-defined>
    <meta:user-defined meta:name="DCTERMS.abstract">Betreft: Aanvraag op locatie Baambrugse Zuwe 148 (naast) in Vinkeveen</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voor Beschoeiing Vinkeveen Perceel 4513 - Sectie A 1, Baambrugse Zuwe 148 (naast) in Vinkeveen</meta:user-defined>
    <meta:user-defined meta:name="DCTERMS.W3CDTF/DCTERMS.available">2026-08-05</meta:user-defined>
    <meta:user-defined meta:name="DCTERMS.W3CDTF/OVERHEIDop.jaargang">2026</meta:user-defined>
    <meta:user-defined meta:name="OVERHEIDop.publicationIssue">373957</meta:user-defined>
    <meta:user-defined meta:name="OVERHEIDop.GmbID/DC.identifier">gmb-2026-373957</meta:user-defined>
    <meta:user-defined meta:name="OVERHEIDop.versieInformatie"/>
  </office:meta>
</office:document-meta>
</file>