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Houthavenweg 119 Amsterdam, 12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A. Hak Warmte B.V.</text:p>
            <text:p text:style-name="common-al">Zaaknummer: OD2026-0048415</text:p>
            <text:p text:style-name="common-al">DSO nummer: 2026072700178</text:p>
            <text:p text:style-name="common-al">Ontvangstdatum melding: 27-07-2026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95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5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5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415</meta:user-defined>
    <meta:user-defined meta:name="DCTERMS.abstract">Houthavenweg, Amsterdam</meta:user-defined>
    <dc:language>nl</dc:language>
    <meta:user-defined meta:name="OVERHEIDop.locatietype/OVERHEIDop.gebiedsmarkering">Vlak</meta:user-defined>
    <meta:user-defined meta:name="DC.title">Melding toepassen grond en baggerspecie - Nabij Houthavenweg 119 Amsterdam, 12 meter richting noord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56</meta:user-defined>
    <meta:user-defined meta:name="OVERHEIDop.GmbID/DC.identifier">gmb-2026-373956</meta:user-defined>
    <meta:user-defined meta:name="OVERHEIDop.versieInformatie"/>
  </office:meta>
</office:document-meta>
</file>