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Stationsweg 19, 1901AA Castricum, het wijzigen van de bestemming, datum ontvangst 21 juli 2026 (Z2026-000065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39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514</meta:user-defined>
    <meta:user-defined meta:name="DCTERMS.abstract">Stationsweg 19, 1901AA Castricum, het wijzigen van de bestemming, datum ontvangst 21 juli 2026 (Z2026-00006514)</meta:user-defined>
    <dc:language>nl</dc:language>
    <meta:user-defined meta:name="OVERHEIDop.locatietype/OVERHEIDop.gebiedsmarkering">Vlak</meta:user-defined>
    <meta:user-defined meta:name="DC.title">Gemeente Castricum, ontvangen aanvraag omgevingsvergunning, Stationsweg 19, 1901AA Castricum, het wijzigen van de bestemming, datum ontvangst 21 juli 2026 (Z2026-00006514)</meta:user-defined>
    <meta:user-defined meta:name="DCTERMS.W3CDTF/DCTERMS.available">2026-08-05</meta:user-defined>
    <meta:user-defined meta:name="DCTERMS.W3CDTF/OVERHEIDop.jaargang">2026</meta:user-defined>
    <meta:user-defined meta:name="OVERHEIDop.publicationIssue">373955</meta:user-defined>
    <meta:user-defined meta:name="OVERHEIDop.GmbID/DC.identifier">gmb-2026-373955</meta:user-defined>
    <meta:user-defined meta:name="OVERHEIDop.versieInformatie"/>
  </office:meta>
</office:document-meta>
</file>