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Gewijzigde vaststelling Tam-omgevingsplan ‘Killetje Breskens’ </text:p>
      <text:section text:name="zakelijke-mededeling_id1-3-2" text:style-name="zakelijke-mededeling">
        <text:section text:name="zakelijke-mededeling-tekst_id1-3-2-1" text:style-name="zakelijke-mededeling-tekst">
          <text:section text:name="tekst_id1-3-2-1-1" text:style-name="tekst">
            <text:p text:style-name="common-al">De gemeenteraad van Sluis heeft op 25 juni 2026 het Tam-omgevingsplan ‘Killetje Breskens’ gewijzigd vastgesteld met identificatienummer NL.IMRO.1714.tamkilletje-VG01. Dit is een wijziging van het Omgevingsplan gemeente Sluis. </text:p>
            <text:p text:style-name="common-al">Het TAM-omgevingsplan is een gedeeltelijke wijziging van het bestemmingsvlak 'Wonen’ naar ‘Recreatie-Verblijfsrecreatie’ aan 't Killetje in Breskens. Het TAM-omgevingsplan splitst huidige bestemmingsvlak waarop alle woningen zijn geregeld op. Door de opsplitsing krijgt iedere woning in het plangebied zijn eigen bestemmingsvlak.</text:p>
            <text:p text:style-name="common-al">Het vastgestelde TAM-omgevingsplan ‘Killetje Breskens’ ligt vanaf donderdag 6 augustus 2026 tot en met woensdag 16 september 2026 ter inzage. Digitaal is het raadpleegbaar via <text:a xlink:href="http://www.omgevingswet.overheid.nl/regels-op-de-kaart/zoeken" xlink:type="simple">www.omgevingswet.overheid.nl/regels-op-de-kaart/zoeken</text:a> door te zoeken op ‘NL.IMRO.1714.tamkilletje-VG01’. </text:p>
            <text:p text:style-name="common-al">Met ingang van 6 augustus 2026 kan gedurende en termijn van zes weken (tot en met 16 september 2026) tegen het vaststellingsbesluit van de gemeenteraad beroep worden ingesteld bij de Afdeling Bestuursrechtspraak van de Raad van State, Postbus 20019, 2500 EA Den Haag door een belanghebbende die tijdig een zienswijze heeft ingediend bij de gemeenteraad tegen het ontwerpbestemmingsplan alsmede door:</text:p>
            <text:list text:style-name="id1-3-2-1-1-5">
              <text:list-item text:style-override="id1-3-2-1-1-5-1">
                <text:number>•</text:number>
                <text:p text:style-name="al">Belanghebbenden;</text:p>
              </text:list-item>
              <text:list-item text:style-override="id1-3-2-1-1-5-2">
                <text:number>•</text:number>
                <text:p text:style-name="al">Niet-belanghebbenden die tijdig een zienswijze hebben ingediend tegen het ontwerpbestemmingsplan;</text:p>
              </text:list-item>
              <text:list-item text:style-override="id1-3-2-1-1-5-3">
                <text:number>•</text:number>
                <text:p text:style-name="al">Eenieder, indien gericht tegen de wijzigingen zoals die door de raad zijn aangebracht </text:p>
              </text:list-item>
            </text:list>
            <text:p text:style-name="common-al">Het beroepschrift moet zijn ondertekend en dient ten minste te bevatten: de naam en adres van de indiener, de dagtekening, een omschrijving van het besluit waartegen het bezwaar is gericht en de gronden waarop het bezwaar rust. Zo mogelijk dient een kopie van het bestreden besluit bijgevoegd te worden. </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 Er wordt een griffierecht geheven.</text:p>
            <text:p text:style-name="common-al">Meer weten?</text:p>
            <text:p text:style-name="last-al">Maak dan een afspraak met cluster Planologie via het e-mailadres planologie@gemeentesluis.nl of het algemeen telefoonnummer 0117-457 0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39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Sluis</meta:user-defined>
    <meta:user-defined meta:name="OVERHEID.Informatietype/DC.type">officiële publicatie</meta:user-defined>
    <meta:user-defined meta:name="OVERHEIDop.Rubriek/DC.type">ruimtelijk plan of omgevingsdocument</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imtelijkplan/OVERHEIDop.bekendmakingBetreffendePlan">NL.IMRO.1714.tamkilletje-VG01</meta:user-defined>
    <meta:user-defined meta:name="OVERHEIDop.Plansoort/OVERHEIDop.plansoort">bestemmings- of omgevingsplan</meta:user-defined>
    <dc:language>nl</dc:language>
    <meta:user-defined meta:name="OVERHEIDop.locatietype/OVERHEIDop.gebiedsmarkering">Weg</meta:user-defined>
    <meta:user-defined meta:name="DC.title">Gewijzigde vaststelling Tam-omgevingsplan ‘Killetje Breskens’</meta:user-defined>
    <meta:user-defined meta:name="DCTERMS.W3CDTF/DCTERMS.available">2026-08-05</meta:user-defined>
    <meta:user-defined meta:name="DCTERMS.W3CDTF/OVERHEIDop.jaargang">2026</meta:user-defined>
    <meta:user-defined meta:name="OVERHEIDop.publicationIssue">373950</meta:user-defined>
    <meta:user-defined meta:name="OVERHEIDop.GmbID/DC.identifier">gmb-2026-373950</meta:user-defined>
    <meta:user-defined meta:name="OVERHEIDop.versieInformatie"/>
  </office:meta>
</office:document-meta>
</file>