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KWS Infra B.V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bben wij een melding ontvangen van KWS Infra B.V. voor een activiteit ter plaatse van het voetpad op de dijk aan de Roggenplaat te Zierikzee. </text:p>
            <text:p text:style-name="common-al">Het gaat om een melding in het kader van het Besluit activiteiten leefomgeving (Bal), over “8252040 - Roggenplaat, Zierikzee”. De activiteit betreft het toepassen van grond in de bermen aan beide zijden van het voetpad. 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24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39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ouwen-Duiv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Lijn</meta:user-defined>
    <meta:user-defined meta:name="DC.title">Melding Besluit activiteiten leefomgeving van KWS Infra B.V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44</meta:user-defined>
    <meta:user-defined meta:name="OVERHEIDop.GmbID/DC.identifier">gmb-2026-373944</meta:user-defined>
    <meta:user-defined meta:name="OVERHEIDop.versieInformatie"/>
  </office:meta>
</office:document-meta>
</file>