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houden van landbouwhuisdieren in dierenverblijven op de locatie Oysedwarsweg 2, 7384CE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2 juni 2026</text:p>
            <text:p text:style-name="common-al">Kenmerk: Z2026-0000135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39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57</meta:user-defined>
    <meta:user-defined meta:name="DCTERMS.abstract">Oysedwarsweg 2, 7384CE Wilp</meta:user-defined>
    <dc:language>nl</dc:language>
    <meta:user-defined meta:name="OVERHEIDop.locatietype/OVERHEIDop.gebiedsmarkering">Punt</meta:user-defined>
    <meta:user-defined meta:name="DC.title">Melding milieubelastende activiteit voor het houden van landbouwhuisdieren in dierenverblijven op de locatie Oysedwarsweg 2, 7384CE Wil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30</meta:user-defined>
    <meta:user-defined meta:name="OVERHEIDop.GmbID/DC.identifier">gmb-2026-373930</meta:user-defined>
    <meta:user-defined meta:name="OVERHEIDop.versieInformatie"/>
  </office:meta>
</office:document-meta>
</file>