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vangen van de dakbedekking en het plaatsen van dakramen in een monument op de locatie Bandijk 33, 7396NC 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31 juli 2026</text:p>
            <text:p text:style-name="common-al">Kenmerk: Z2026-00001446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739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46</meta:user-defined>
    <meta:user-defined meta:name="DCTERMS.abstract">Bandijk 33, 7396NC Terwolde</meta:user-defined>
    <dc:language>nl</dc:language>
    <meta:user-defined meta:name="OVERHEIDop.locatietype/OVERHEIDop.gebiedsmarkering">Vlak</meta:user-defined>
    <meta:user-defined meta:name="DC.title">Aanvraag omgevingsvergunning voor het vervangen van de dakbedekking en het plaatsen van dakramen in een monument op de locatie Bandijk 33, 7396NC 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17</meta:user-defined>
    <meta:user-defined meta:name="OVERHEIDop.GmbID/DC.identifier">gmb-2026-373917</meta:user-defined>
    <meta:user-defined meta:name="OVERHEIDop.versieInformatie"/>
  </office:meta>
</office:document-meta>
</file>