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door aanvrager ingetro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ndplaatsvergunning 1667489, locatie Gildenburg op donderdag, is ingetrokken door de aanvrager.</text:p>
            <text:p text:style-name="common-al"/>
            <text:p text:style-name="common-al">Heeft u vragen of opmerkingen over dit bericht of wilt u meer informatie? Dan kunt ons bellen op telefoonnummer 14 0182. Vraag naar Team Vergunningen en Veiligheid..</text:p>
            <text:p text:style-name="last-al">Het zaaknummer van dit bericht is 171754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39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3Pas-ZM/2.73/xml/MC-DRP-OverigeBvAS-3Pas-ZM.xml</meta:user-defined>
    <meta:user-defined meta:name="OVERHEID.Gemeente/DC.creator">Goud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op.referentienummer">1718868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Standplaatsvergunning door aanvrager ingetrokk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15</meta:user-defined>
    <meta:user-defined meta:name="OVERHEIDop.GmbID/DC.identifier">gmb-2026-373915</meta:user-defined>
    <meta:user-defined meta:name="OVERHEIDop.versieInformatie"/>
  </office:meta>
</office:document-meta>
</file>