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nieuwbouw van een bedrijfspand (DagRe) aan Koopvaardijweg 9, 4906 CV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Koopvaardijweg 9 Nieuwbouw van een bedrijfspand (DagRe) (zaaknummer 1087516 verzonden op 03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87516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39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7516</meta:user-defined>
    <dc:language>nl</dc:language>
    <meta:user-defined meta:name="OVERHEIDop.locatietype/OVERHEIDop.gebiedsmarkering">Punt</meta:user-defined>
    <meta:user-defined meta:name="DC.title">Toestemming voor nieuwbouw van een bedrijfspand (DagRe) aan Koopvaardijweg 9, 4906 CV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3908</meta:user-defined>
    <meta:user-defined meta:name="OVERHEIDop.GmbID/DC.identifier">gmb-2026-373908</meta:user-defined>
    <meta:user-defined meta:name="OVERHEIDop.versieInformatie"/>
  </office:meta>
</office:document-meta>
</file>