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ootLeekstermeeri02ae3b8c-0056-411e-8d99-006700059c5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wijderen boot op het Leeks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ordenveld maken bekend dat zij voornemens zijn om bestuursdwang toe te passen. Het volgende object zal worden weggesleept en naar een gemeentelijke bezwaarplaats worden overgebracht:</text:p>
            <text:p text:style-name="common-al"/>
            <text:p text:style-name="common-al">
            <text:span text:style-name="nadrukvet">Kenmerken</text:span>
          </text:p>
            <text:p text:style-name="common-al">Soort object: (motor-)boot</text:p>
            <text:p text:style-name="common-al">Kleur: Wit met blauw/zwart (zie foto)</text:p>
            <text:p text:style-name="common-al">Kenteken: onbekend</text:p>
            <text:p text:style-name="common-al">Locatie verwijdering: Leekstermeer</text:p>
            <text:p text:style-name="common-al">De eigenaar van de boot is onbekend. </text:p>
            <text:p text:style-name="common-al"/>
            <text:p text:style-name="common-al">
            <text:span text:style-name="nadrukvet">Feiten en constatering/overtreding</text:span>
          </text:p>
            <text:p text:style-name="common-al">Sinds begin juli 2025 ligt er een boot onbeheerd op het Leekstermeer. Gelet op de staat van de boot en het feit dat de boot al een jaar niet is gebruikt, zijn wij van mening dat dit een wrak betreft in de zin van artikel 1 lid 1 van de Wrakkenwet, welke verwijderd dient te worden om eventuele milieuschade te voorkomen. </text:p>
            <text:p text:style-name="common-al"/>
            <text:p text:style-name="common-al">
            <text:span text:style-name="nadrukvet">Voorgenomen besluit</text:span>
          </text:p>
            <text:p text:style-name="common-al">De gemeente zal binnenkort (ná de zienswijze termijn zoals hieronder aangegeven) overgaan tot verwijdering van de boot. Het voornemen om de boot te verwijderen wordt medegedeeld door middel van dit bericht. </text:p>
            <text:p text:style-name="common-al"/>
            <text:p text:style-name="common-al">
            <text:span text:style-name="nadrukvet">Zienswijze</text:span>
          </text:p>
            <text:p text:style-name="common-al">De eigenaar/houder van de boot dient vóór <text:span text:style-name="nadrukvet">26 augustus 2026</text:span> de boot te hebben verwijderd dan wel zijn/haar zienswijze kenbaar te hebben gemaakt. Na 26 augustus 2026 zullen wij overgaan tot verwijdering van de boot. </text:p>
            <text:p text:style-name="common-al"/>
            <text:p text:style-name="common-al">
            <text:span text:style-name="nadrukvet">Kosten</text:span>
          </text:p>
            <text:p text:style-name="common-al">Indien wordt overgegaan tot verwijdering van de boot zullen de kosten voor het toepassen van de bestuursdwang worden verhaald op de eigenaar. </text:p>
            <text:p text:style-name="common-al">
            <draw:frame><draw:text-box><text:section text:name="plaatje_id1-3-2-1-1-21-1" text:style-name="plaatje">
              <text:p text:style-name="illustratie_id1-3-2-1-1-21-1-1"><draw:frame draw:style-name="illustratie_id1-3-2-1-1-21-1-1" text:anchor-type="paragraph" svg:width="153mm" svg:height="114.60566037735848mm"><draw:image xlink:href="Pictures/BootLeekstermeeri02ae3b8c-0056-411e-8d99-006700059c58.jp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1" style:parent-style-name="Standard">
      <style:paragraph-properties style:line-spacing="0mm" style:text-autospace="none" ofo:line-height="0.001cm"/>
    </style:style>
    <style:style style:family="graphic" style:name="illustratie_id1-3-2-1-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7390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oordenveld</meta:user-defined>
    <meta:user-defined meta:name="OVERHEID.Informatietype/DC.type">officiële publicatie</meta:user-defined>
    <meta:user-defined meta:name="OVERHEID.Gemeente/DCTERMS.publisher">Noordenveld</meta:user-defined>
    <meta:user-defined meta:name="OVERHEID.Gemeente/OVERHEID.authority">Noordenveld</meta:user-defined>
    <meta:user-defined meta:name="OVERHEID.TaxonomieBeleidsagendaDecentraal/OVERHEID.category">Recht | Organisatie en beleid</meta:user-defined>
    <meta:user-defined meta:name="OVERHEIDop.Rubriek/DC.type">andere melding</meta:user-defined>
    <dc:language>nl</dc:language>
    <meta:user-defined meta:name="OVERHEIDop.locatietype/OVERHEIDop.gebiedsmarkering">Punt</meta:user-defined>
    <meta:user-defined meta:name="DC.title">Voornemen tot verwijderen boot op het Leekstermeer</meta:user-defined>
    <meta:user-defined meta:name="DCTERMS.W3CDTF/DCTERMS.available">2026-08-11</meta:user-defined>
    <meta:user-defined meta:name="DCTERMS.W3CDTF/OVERHEIDop.jaargang">2026</meta:user-defined>
    <meta:user-defined meta:name="OVERHEIDop.publicationIssue">373900</meta:user-defined>
    <meta:user-defined meta:name="OVERHEIDop.GmbID/DC.identifier">gmb-2026-373900</meta:user-defined>
    <meta:user-defined meta:name="OVERHEIDop.versieInformatie"/>
  </office:meta>
</office:document-meta>
</file>