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03094336i43f769ed-b2f7-4d6e-be2f-655b3be6648c.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12">
      <text:list-level-style-bullet text:bullet-char="•" text:level="1">
        <style:list-level-properties text:min-label-width="10mm"/>
      </text:list-level-style-bullet>
    </text:list-style>
    <text:list-style style:name="id1-3-2-1-2-12-1">
      <text:list-level-style-bullet text:bullet-char="•" text:level="1">
        <style:list-level-properties text:min-label-width="10mm"/>
      </text:list-level-style-bullet>
    </text:list-style>
    <text:list-style style:name="id1-3-2-1-2-12-2">
      <text:list-level-style-bullet text:bullet-char="•" text:level="1">
        <style:list-level-properties text:min-label-width="10mm"/>
      </text:list-level-style-bullet>
    </text:list-style>
    <text:list-style style:name="id1-3-2-1-2-12-3">
      <text:list-level-style-bullet text:bullet-char="•" text:level="1">
        <style:list-level-properties text:min-label-width="10mm"/>
      </text:list-level-style-bullet>
    </text:list-style>
    <text:list-style style:name="id1-3-2-1-2-12-4">
      <text:list-level-style-bullet text:bullet-char="•" text:level="1">
        <style:list-level-properties text:min-label-width="10mm"/>
      </text:list-level-style-bullet>
    </text:list-style>
    <text:list-style style:name="id1-3-2-1-2-12-5">
      <text:list-level-style-bullet text:bullet-char="•" text:level="1">
        <style:list-level-properties text:min-label-width="10mm"/>
      </text:list-level-style-bullet>
    </text:list-style>
    <text:list-style style:name="id1-3-2-1-2-12-6">
      <text:list-level-style-bullet text:bullet-char="•" text:level="1">
        <style:list-level-properties text:min-label-width="10mm"/>
      </text:list-level-style-bullet>
    </text:list-style>
    <text:list-style style:name="id1-3-2-1-2-12-7">
      <text:list-level-style-bullet text:bullet-char="•" text:level="1">
        <style:list-level-properties text:min-label-width="10mm"/>
      </text:list-level-style-bullet>
    </text:list-style>
    <text:list-style style:name="id1-3-2-1-2-12-8">
      <text:list-level-style-bullet text:bullet-char="•" text:level="1">
        <style:list-level-properties text:min-label-width="10mm"/>
      </text:list-level-style-bullet>
    </text:list-style>
    <text:list-style style:name="id1-3-2-2-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office:automatic-styles>
  <office:body>
    <office:text>
      <text:p text:style-name="new_page_staatscourant"/>
      <text:p text:style-name="single-kop-titel">Verkeersbesluit voor het opheffen van de uitzondering dat fietsen is toegestaan in de voetgangerszone op de Westersingel in het centrum van Berkel en Rodenrijs</text:p>
      <text:section text:name="regeling_id1-3-2" text:style-name="regeling">
        <text:section text:name="aanhef_id1-3-2-1" text:style-name="aanhef">
          <text:p text:style-name="aanhef_wie">Burgemeester en wethouders van Lansingerland;</text:p>
          <text:section text:name="considerans_id1-3-2-1-2" text:style-name="considerans">
            <text:p text:style-name="considerans.al">
            <text:span text:style-name="nadrukvet">overwegende het volgende:</text:span>
          </text:p>
            <text:p text:style-name="considerans.al">
            <text:span text:style-name="nadrukvet">Inleiding</text:span>
          </text:p>
            <text:p text:style-name="considerans.al">Binnen het centrum van Berkel en Rodenrijs is buiten venstertijden fietsen toegestaan. De afgelopen jaren is bij de gemeente meermaals melding gemaakt van overlast en gevaarlijke situatie die ontstaan door fietsers in het centrum. De hinder die winkelend publiek en bewoners van fietsers in het winkelgebied ervaren is aanleiding om in Berkel en Rodenrijs in te zetten op een fietsvrij winkelcentrum gedurende de gehele dag.</text:p>
            <text:p text:style-name="considerans.al">In het eerdere besluit (ref. Gemeenteblad 2026, 175314, Verkeersbesluit voor het opheffen van de uitzondering voor het fietsen in de voetgangerszone in het centrum van Berkel en Rodenrijs) was de Westersingel hierop nog uitgesloten. Na overleg met belanghebbenden is besloten ook op de Westersingel de uitzondering voor fietsers op te heffen.</text:p>
            <text:p text:style-name="considerans.al">Om deze maatregelen in te stellen verwijderen wij de onderborden die het fietsen op de Westersingel mogelijk maken. Deze wijziging vereist een verkeersbesluit. </text:p>
            <text:p text:style-name="considerans.al">
            <text:span text:style-name="nadrukvet">Doelstelling</text:span>
          </text:p>
            <text:p text:style-name="considerans.al">Uit het oogpunt van het verzekeren van de veiligheid op de weg en het beschermen van weggebruikers en passagiers (Wegenverkeerswet (WVW) 1994, art. 2) is het wenselijk de uitzondering voor het fietsen binnen de voetgangerszone op de Westersingel in Berkel en Rodenrijs buiten de venstertijden op te heffen. Daarmee wordt een volledige voetgangerszone ingesteld in het gehele centrum van Berkel en Rodenrijs.</text:p>
            <text:p text:style-name="considerans.al">
            <text:span text:style-name="nadrukvet">Wettelijk kader</text:span>
          </text:p>
            <text:p text:style-name="considerans.al">Op grond van artikel 15 lid 1 van de Wegenverkeerswet 1994 dient een verkeersbesluit te worden genomen voor het plaatsen van verkeerstekens en onderborden wanneer hierdoor een ge- of verbod ontstaat. </text:p>
            <text:p text:style-name="considerans.al">
            <text:span text:style-name="nadrukvet">Verkeersmaatregelen en argumentatie </text:span>
          </text:p>
            <text:p text:style-name="considerans.al">Wij zijn voornemens de uitzondering om op de Westersingel buiten venstertijden te fietsen toe te staan, op te heffen op basis van onderstaande argumentatie. </text:p>
            <text:list text:style-name="id1-3-2-1-2-12">
              <text:list-item text:style-override="id1-3-2-1-2-12-1">
                <text:number>•</text:number>
                <text:p text:style-name="al">In het centrum van Berkel en Rodenrijs is nu sprake van meerdere regimes in de voetgangerszone;</text:p>
              </text:list-item>
              <text:list-item text:style-override="id1-3-2-1-2-12-2">
                <text:number>•</text:number>
                <text:p text:style-name="al">Het bovenstaande levert onder gebruikers onduidelijkheid op over waar welk regime nu geldt en wat de regimes precies inhouden;</text:p>
              </text:list-item>
              <text:list-item text:style-override="id1-3-2-1-2-12-3">
                <text:number>•</text:number>
                <text:p text:style-name="al">Dit zorgt bij de handhavende diensten ook tot onduidelijkheid en daarmee is handhaving ook minder gemakkelijk;</text:p>
              </text:list-item>
              <text:list-item text:style-override="id1-3-2-1-2-12-4">
                <text:number>•</text:number>
                <text:p text:style-name="al">Daarnaast zorgt de menging van fietsers en voetgangers voor een gevoel van onveiligheid, mede omdat de Westersingel een doorgaande fietsroute betreft. Dit gevoel kan weggenomen worden wanneer een helder regime aanwezig is waarop goed gehandhaafd kan worden;</text:p>
              </text:list-item>
              <text:list-item text:style-override="id1-3-2-1-2-12-5">
                <text:number>•</text:number>
                <text:p text:style-name="al">De Westersingel is onderdeel van een belangrijke fietsroute door Berkel en Rodenrijs. Door het niet meer toestaan van fietsers dienen fietsers de route via de Röntgenstraat te volgen. Deze is veilig bruikbaar voor fietsers.</text:p>
              </text:list-item>
              <text:list-item text:style-override="id1-3-2-1-2-12-6">
                <text:number>•</text:number>
                <text:p text:style-name="al">Met het bovenstaande is fietsen dus niet meer toegestaan in het centrum van Berkel en Rodenrijs gedurende de gehele dag;</text:p>
              </text:list-item>
              <text:list-item text:style-override="id1-3-2-1-2-12-7">
                <text:number>•</text:number>
                <text:p text:style-name="al">Dit verbetert de verkeersveiligheid in het centrum; </text:p>
              </text:list-item>
              <text:list-item text:style-override="id1-3-2-1-2-12-8">
                <text:number>•</text:number>
                <text:p text:style-name="al">De winkels en woningen in het centrum blijven bereikbaar. Men kan met de fiets aan de hand het centrum in en de gemeente verstrekt toestemming voor het rijden in de voetgangerszone aan mindervaliden en andere die daar noodzaak toe hebben. Hiervoor kan een aanvraag gedaan worden.</text:p>
              </text:list-item>
            </text:list>
            <text:p text:style-name="considerans.al">
            <text:span text:style-name="nadrukvet">Belangenafweging</text:span>
          </text:p>
            <text:p text:style-name="considerans.al">Door het instellen van een voetgangerszone zonder uitzondering voor fietsers mag in het centrum niet meer worden gefietst. We verbeteren met deze maatregel de verkeersveiligheid in het centrum. Met belanghebbenden in een werkgroep, waaronder omwonenden, winkeliers , fietsersbond en handhavingsdiensten heeft afstemming plaatsgevonden over het verwijderen van de uitzondering voor fietsers in de voetgangerszone. Voor mindervaliden en andere die daar noodzaak toe hebben is een uitzondering mogelijk; zij kunnen toestemming aanvragen om binnen de voetgangerszone te fietsen. Daarmee schaden we de belangen van de belanghebbenden niet onevenredig. </text:p>
            <text:p text:style-name="considerans.al">
            <text:span text:style-name="nadrukvet">Situering en beheer van de wegen</text:span>
          </text:p>
            <text:p text:style-name="considerans.al">De in dit verkeersbesluit genoemde wegen zijn bij de gemeente Lansingerland in beheer en onderhoud. </text:p>
            <text:p text:style-name="considerans.al">
            <text:span text:style-name="nadrukvet">Overleg met politie</text:span>
          </text:p>
            <text:p text:style-name="considerans.al">Conform artikel 24 van het Besluit Administratieve Bepalingen inzake het Wegverkeer heeft in de Verkeersadviesgroep van de gemeente Lansingerland overleg plaatsgevonden met de politie Rotterdam. De politie adviseert positief op het verkeersbesluit.</text:p>
            <text:p text:style-name="considerans_bottom"/>
          </text:section>
          <text:section text:name="afkondiging_id1-3-2-1-3" text:style-name="afkondiging">
            <text:p text:style-name="afkondiging_top"/>
            <text:p text:style-name="al">
            <text:span text:style-name="nadrukvet">
              <text:span text:style-name="nadrukvet">Besluiten:</text:span>
            </text:span>
          </text:p>
          </text:section>
        </text:section>
        <text:section text:name="regeling-tekst_id1-3-2-2" text:style-name="regeling-tekst">
          <text:section text:name="tekst_id1-3-2-2-1" text:style-name="tekst">
            <text:list text:style-name="id1-3-2-2-1-1">
              <text:list-item text:style-override="id1-3-2-2-1-1-1">
                <text:number>I.</text:number>
                <text:p text:style-name="al">Het opheffen van de uitzondering dat fietsen is toegestaan op de Westersingel in Berkel en Rodenrijs door het verwijderen van de onderborden ‘uitgezonderd ‘fiets’’ op Westersingel, waardoor de voetgangerszone wijzigt zoals in bijgevoegde tekening; </text:p>
              </text:list-item>
              <text:list-item text:style-override="id1-3-2-2-1-1-2">
                <text:number>II.</text:number>
                <text:p text:style-name="al">Dit verkeersbesluit te publiceren in de Gemeenteblad.</text:p>
              </text:list-item>
            </text:list>
            <text:p text:style-name="tekst_bottom"/>
          </text:section>
        </text:section>
        <text:section text:name="regeling-sluiting_id1-3-2-3" text:style-name="regeling-sluiting">
          <text:section text:name="gegeven_id1-3-2-3-1" text:style-name="gegeven">
            <text:p text:style-name="dagtekening">
            <text:span text:style-name="plaats"/>
            <text:span text:style-name="datum"/>
          </text:p>
          </text:section>
          <text:section text:name="ondertekening_id1-3-2-3-2">
            <text:p><text:span text:style-name="ondertekening_naam">
            <text:span text:style-name="voornaam">
              
            </text:span>
            <text:span text:style-name="achternaam"/>
          </text:span></text:p>
            <text:p><text:span text:style-name="functie">Namens burgemeester en wethouders van Lansingerland</text:span></text:p>
          </text:section>
          <text:section text:name="ondertekening_id1-3-2-3-3">
            <text:p><text:span text:style-name="functie">Tony Hoogendoorn</text:span></text:p>
            <text:p><text:span text:style-name="functie">Adviseur verkeer</text:span></text:p>
            <text:p><text:span text:style-name="functie">Domein Ruimte en Economie</text:span></text:p>
          </text:section>
        </text:section>
        <text:section text:name="bezwaarschrift_id1-3-2-4" text:style-name="bezwaarschrift">
          <text:p text:style-name="bezwaarschrift_top"/>
          <text:p text:style-name="bezwaarschrift_al">
          <text:span text:style-name="nadrukvet">Bezwaar</text:span>
        </text:p>
          <text:p text:style-name="bezwaarschrift_al">Tegen dit besluit kunnen belanghebbenden bezwaar maken door het indienen van een bezwaarschrift. Verstuur uw bezwaarschrift binnen zes weken na de publicatie van dit verkeersbesluit. Voor meer informatie verwijzen wij u naar de website van de gemeente Lansingerland <text:a xlink:href="http://www.lansingerland.nl/bezwaarenberoep" xlink:type="simple"><text:span text:style-name="nadrukondlijn">www.lansingerland.nl/bezwaarenberoep</text:span></text:a></text:p>
          <text:p text:style-name="bezwaarschrift_al">
          <text:span text:style-name="nadrukvet">Situatietekening bij verkeersbesluit</text:span>
        </text:p>
          <text:p text:style-name="bezwaarschrift_al">
          <draw:frame><draw:text-box><text:section text:name="plaatje_id1-3-2-4-4-1" text:style-name="plaatje">
            <text:p text:style-name="illustratie_id1-3-2-4-4-1-1"><draw:frame draw:style-name="illustratie_id1-3-2-4-4-1-1" text:anchor-type="paragraph" svg:width="120mm" svg:height="89.7mm"><draw:image xlink:href="Pictures/Schermafbeelding2026-08-03094336i43f769ed-b2f7-4d6e-be2f-655b3be6648c.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4-1-1" style:parent-style-name="Standard">
      <style:paragraph-properties style:line-spacing="0mm" style:text-autospace="none" ofo:line-height="0.001cm"/>
    </style:style>
    <style:style style:family="graphic" style:name="illustratie_id1-3-2-4-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7389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9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9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ansingerland</meta:user-defined>
    <meta:user-defined meta:name="OVERHEID.Gemeente/OVERHEID.authority">Lansingerland</meta:user-defined>
    <meta:user-defined meta:name="OVERHEID.Informatietype/DC.type">officiële publicatie</meta:user-defined>
    <meta:user-defined meta:name="OVERHEIDop.Rubriek/DC.type">verkeersbesluit of -mededeling</meta:user-defined>
    <meta:user-defined meta:name="OVERHEID.Gemeente/DCTERMS.publisher">Lansingerl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ansingerland - opheffen van de uitzondering dat fietsen is toegestaan in de voetgangerszone - Westersingel in het centrum van Berkel en Rodenrijs</meta:user-defined>
    <meta:user-defined meta:name="OVERHEIDvb.Wegcategorie/OVERHEIDvb.wegcategorie">Erftoegangsweg binnen de bebouwde kom</meta:user-defined>
    <meta:user-defined meta:name="OVERHEIDvb.Weggebruiker/OVERHEIDvb.weggebruiker">fietsers</meta:user-defined>
    <meta:user-defined meta:name="OVERHEIDop.verkeersbordcode">N.v.t.</meta:user-defined>
    <dc:language>nl</dc:language>
    <meta:user-defined meta:name="OVERHEIDop.locatietype/OVERHEIDop.gebiedsmarkering">Vlak</meta:user-defined>
    <meta:user-defined meta:name="DC.title">Verkeersbesluit voor het opheffen van de uitzondering dat fietsen is toegestaan in de voetgangerszone op de Westersingel in het centrum van Berkel en Rodenrijs</meta:user-defined>
    <meta:user-defined meta:name="DCTERMS.W3CDTF/DCTERMS.available">2026-08-05</meta:user-defined>
    <meta:user-defined meta:name="DCTERMS.W3CDTF/OVERHEIDop.jaargang">2026</meta:user-defined>
    <meta:user-defined meta:name="OVERHEIDop.publicationIssue">373899</meta:user-defined>
    <meta:user-defined meta:name="OVERHEIDop.GmbID/DC.identifier">gmb-2026-373899</meta:user-defined>
    <meta:user-defined meta:name="OVERHEIDop.versieInformatie"/>
  </office:meta>
</office:document-meta>
</file>