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renovatie en uitbreiding woning , Driehoek 5 5691NE Son en Breugel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Renovatie en uitbreiding woning </text:p>
            <text:p text:style-name="common-al">Locatie: Driehoek 5 5691NE Son en Breugel</text:p>
            <text:p text:style-name="common-al">Ontvangen op: 30-07-2026</text:p>
            <text:p text:style-name="common-al">Zaaknummer: 08483810999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738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8483810999</meta:user-defined>
    <meta:user-defined meta:name="DCTERMS.abstract">Renovatie en uitbreiding woning Driehoek 5 Son en Breugel</meta:user-defined>
    <dc:language>nl</dc:language>
    <meta:user-defined meta:name="OVERHEIDop.locatietype/OVERHEIDop.gebiedsmarkering">Vlak</meta:user-defined>
    <meta:user-defined meta:name="DC.title">Gemeente Son en Breugel aanvraag omgevingsvergunning ontvangen voor renovatie en uitbreiding woning , Driehoek 5 5691NE Son en Breugel: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98</meta:user-defined>
    <meta:user-defined meta:name="OVERHEIDop.GmbID/DC.identifier">gmb-2026-373898</meta:user-defined>
    <meta:user-defined meta:name="OVERHEIDop.versieInformatie"/>
  </office:meta>
</office:document-meta>
</file>