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met afwijking van het omgevingsplan voor de goothoogte, dakhelling en breder dan 1/3 van gezamenlijke  goot-/boeibordlengten, Jan van Arkelstraat 48 en 50 8101EP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Jan van Arkelstraat 48 en 50 8101EP Raalte</text:p>
            <text:p text:style-name="common-al">
            <text:span text:style-name="nadrukvet">Zaakomschrijving:</text:span> het plaatsen van een dakkapel</text:p>
            <text:p text:style-name="common-al">
            <text:span text:style-name="nadrukvet">Zaaknummer:</text:span> 0177ESUITE5668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668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668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38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566882026</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plaatsen van een dakkapel, met afwijking van het omgevingsplan voor de goothoogte, dakhelling en breder dan 1/3 van gezamenlijke  goot-/boeibordlengten, Jan van Arkelstraat 48 en 50 8101EP Raalte</meta:user-defined>
    <meta:user-defined meta:name="DCTERMS.W3CDTF/DCTERMS.available">2026-08-05</meta:user-defined>
    <meta:user-defined meta:name="DCTERMS.W3CDTF/OVERHEIDop.jaargang">2026</meta:user-defined>
    <meta:user-defined meta:name="OVERHEIDop.publicationIssue">373893</meta:user-defined>
    <meta:user-defined meta:name="OVERHEIDop.GmbID/DC.identifier">gmb-2026-373893</meta:user-defined>
    <meta:user-defined meta:name="OVERHEIDop.versieInformatie"/>
  </office:meta>
</office:document-meta>
</file>