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en de uitbouw, constructieve wijzigingen en het realiseren van dakterrassen</text:p>
            <text:p text:style-name="common-al">Zaakadres: Billie Holidaystraat 1-3, 1066HA Amsterdam</text:p>
            <text:p text:style-name="common-al">Datum ontvangst: 09-07-2026</text:p>
            <text:p text:style-name="common-al">Zaaknummer: Z2026-030494</text:p>
            <text:p text:style-name="common-al">DSO-nummer: 202607090149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8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94</meta:user-defined>
    <meta:user-defined meta:name="DCTERMS.abstract">wijzigen van de brandcompartimentering en de uitbouw, constructieve wijzigingen en het realiseren van dakterrasse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91</meta:user-defined>
    <meta:user-defined meta:name="OVERHEIDop.GmbID/DC.identifier">gmb-2026-373891</meta:user-defined>
    <meta:user-defined meta:name="OVERHEIDop.versieInformatie"/>
  </office:meta>
</office:document-meta>
</file>