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een gevelwijziging en interne verbouwing aan Nieuw Baarnstraat 25 en 27 3743BN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een gevelwijziging en interne verbouwing aan Nieuw Baarnstraat 25 en 27 3743BN Baarn. Kenmerk 1466630 en datum besluit 03-08-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738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6630</meta:user-defined>
    <meta:user-defined meta:name="DCTERMS.abstract">een gevelwijziging en interne verbouwing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erleend voor een gevelwijziging en interne verbouwing aan Nieuw Baarnstraat 25 en 27 3743BN Baarn.</meta:user-defined>
    <meta:user-defined meta:name="DCTERMS.W3CDTF/DCTERMS.available">2026-08-05</meta:user-defined>
    <meta:user-defined meta:name="DCTERMS.W3CDTF/OVERHEIDop.jaargang">2026</meta:user-defined>
    <meta:user-defined meta:name="OVERHEIDop.publicationIssue">373882</meta:user-defined>
    <meta:user-defined meta:name="OVERHEIDop.GmbID/DC.identifier">gmb-2026-373882</meta:user-defined>
    <meta:user-defined meta:name="OVERHEIDop.versieInformatie"/>
  </office:meta>
</office:document-meta>
</file>