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dakopbouw op de eerste verdieping aan de voorzijde van de bestaande garage, van Meeuwenstraat 31 2064LE Spaar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22-07-2026, het realiseren van een dakopbouw op de eerste verdieping aan de voorzijde van de bestaande garage, van Meeuwenstraat 31 2064LE Spaarndam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38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36473</meta:user-defined>
    <meta:user-defined meta:name="DCTERMS.abstract">het realiseren van een dakopbouw op de eerste verdieping aan de voorzijde van de bestaande garage</meta:user-defined>
    <dc:language>nl</dc:language>
    <meta:user-defined meta:name="OVERHEIDop.locatietype/OVERHEIDop.gebiedsmarkering">Vlak</meta:user-defined>
    <meta:user-defined meta:name="DC.title">Ingediende aanvraag omgevingsvergunning, het realiseren van een dakopbouw op de eerste verdieping aan de voorzijde van de bestaande garage, van Meeuwenstraat 31 2064LE Spaarn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78</meta:user-defined>
    <meta:user-defined meta:name="OVERHEIDop.GmbID/DC.identifier">gmb-2026-373878</meta:user-defined>
    <meta:user-defined meta:name="OVERHEIDop.versieInformatie"/>
  </office:meta>
</office:document-meta>
</file>