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vervangen van een garagedeur door loopdeur en raampartij, Rhônestroom 45, 2721CD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bben op 03-08-2026 een besluit verzonden op de aanvraag met zaaknummer 2026-054569 voor het vervangen van een garagedeur door loopdeur en raampartij op locatie Rhônestroom 45, 2721CD te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387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54569</meta:user-defined>
    <meta:user-defined meta:name="DCTERMS.abstract">het vervangen van een garagedeur door loopdeur en raampartij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voor het vervangen van een garagedeur door loopdeur en raampartij, Rhônestroom 45, 2721CD te Zoeterme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74</meta:user-defined>
    <meta:user-defined meta:name="OVERHEIDop.GmbID/DC.identifier">gmb-2026-373874</meta:user-defined>
    <meta:user-defined meta:name="OVERHEIDop.versieInformatie"/>
  </office:meta>
</office:document-meta>
</file>