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verbreden van een uitweg aan de Starterstraat 6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met zaaknummer Z2026-00002860 voor een Omgevingsvergunning voor het verbreden van een uitweg op locatie Starterstraat 6 in Hengelo. De vergunning is toegekend en verzonden op de besluitdatum. Het besluit betreft heet volgende onderdeel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7387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7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860</meta:user-defined>
    <meta:user-defined meta:name="DCTERMS.abstract">Betreft: Beschikking op aanvraag op locatie Starterstraat 6 in Hengelo</meta:user-defined>
    <dc:language>nl</dc:language>
    <meta:user-defined meta:name="OVERHEIDop.locatietype/OVERHEIDop.gebiedsmarkering">Vlak</meta:user-defined>
    <meta:user-defined meta:name="DC.title">Kennisgeving besluit op Omgevingsvergunning, verbreden van een uitweg aan de Starterstraat 6 in Hengelo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3873</meta:user-defined>
    <meta:user-defined meta:name="OVERHEIDop.GmbID/DC.identifier">gmb-2026-373873</meta:user-defined>
    <meta:user-defined meta:name="OVERHEIDop.versieInformatie"/>
  </office:meta>
</office:document-meta>
</file>