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2 bomen op locatie Heemlaan (nabij Olof Palmelaan)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3-08-2026 een besluit verzonden op de aanvraag met zaaknummer 2026-107732 voor het kappen van 2 bomen op locatie Heemlaan (nabij Olof Palmelaan)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38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732</meta:user-defined>
    <meta:user-defined meta:name="DCTERMS.abstract">het kappen van 2 bomen op locatie Heemlaan (nabij Olof Palmelaan)</meta:user-defined>
    <dc:language>nl</dc:language>
    <meta:user-defined meta:name="OVERHEIDop.locatietype/OVERHEIDop.gebiedsmarkering">Vlak</meta:user-defined>
    <meta:user-defined meta:name="DC.title">Kennisgeving besluit Omgevingsvergunning voor het kappen van 2 bomen op locatie Heemlaan (nabij Olof Palmelaan) te Zoeter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66</meta:user-defined>
    <meta:user-defined meta:name="OVERHEIDop.GmbID/DC.identifier">gmb-2026-373866</meta:user-defined>
    <meta:user-defined meta:name="OVERHEIDop.versieInformatie"/>
  </office:meta>
</office:document-meta>
</file>