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verduurzamen (isoleren gevels, ramen en vloer), vervangen van een dakraam, herstellen van de marmeren vloer en wijzigen van indeling van de woning, Rozenhoflaan 2 7201AV Zutphen</text:p>
      <text:section text:name="zakelijke-mededeling_id1-3-2" text:style-name="zakelijke-mededeling">
        <text:section text:name="zakelijke-mededeling-tekst_id1-3-2-1" text:style-name="zakelijke-mededeling-tekst">
          <text:section text:name="tekst_id1-3-2-1-1" text:style-name="tekst">
            <text:p text:style-name="common-al">Op 3 augustus 2026 is de volgende omgevingsvergunning naar de aanvrager verzonden:</text:p>
            <text:p text:style-name="common-al">het verduurzamen (isoleren gevels, ramen en vloer), vervangen van een dakraam, herstellen van de marmeren vloer en wijzigen van indeling van de woning, Rozenhoflaan 2 7201AV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38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2097</meta:user-defined>
    <meta:user-defined meta:name="DCTERMS.abstract">het verduurzamen, het wijzigen van de indeling en het vervangen van een dakraam</meta:user-defined>
    <dc:language>nl</dc:language>
    <meta:user-defined meta:name="OVERHEIDop.locatietype/OVERHEIDop.gebiedsmarkering">Vlak</meta:user-defined>
    <meta:user-defined meta:name="DC.title">Gemeente Zutphen, Verleende aanvraag omgevingsvergunning, het verduurzamen (isoleren gevels, ramen en vloer), vervangen van een dakraam, herstellen van de marmeren vloer en wijzigen van indeling van de woning, Rozenhoflaan 2 7201AV Zutphen</meta:user-defined>
    <meta:user-defined meta:name="DCTERMS.W3CDTF/DCTERMS.available">2026-08-05</meta:user-defined>
    <meta:user-defined meta:name="DCTERMS.W3CDTF/OVERHEIDop.jaargang">2026</meta:user-defined>
    <meta:user-defined meta:name="OVERHEIDop.publicationIssue">373865</meta:user-defined>
    <meta:user-defined meta:name="OVERHEIDop.GmbID/DC.identifier">gmb-2026-373865</meta:user-defined>
    <meta:user-defined meta:name="OVERHEIDop.versieInformatie"/>
  </office:meta>
</office:document-meta>
</file>