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duurzamen van 56 woningen op de locatie Elzenstraat en Vuurdoornstraat te Opheusden zaaknummer ODR2611133</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verduurzamen van 56 woningen aan de Elzenstraat en Vuurdoornstraat te Opheusd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9 juli 2026. De gemeente neemt daarover waarschijnlijk 23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38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verduurzamen van 56 woningen op de locatie Elzenstraat en Vuurdoornstraat te Opheusden zaaknummer ODR2611133</meta:user-defined>
    <meta:user-defined meta:name="DCTERMS.W3CDTF/DCTERMS.available">2026-08-05</meta:user-defined>
    <meta:user-defined meta:name="DCTERMS.W3CDTF/OVERHEIDop.jaargang">2026</meta:user-defined>
    <meta:user-defined meta:name="OVERHEIDop.publicationIssue">373858</meta:user-defined>
    <meta:user-defined meta:name="OVERHEIDop.GmbID/DC.identifier">gmb-2026-373858</meta:user-defined>
    <meta:user-defined meta:name="OVERHEIDop.versieInformatie"/>
  </office:meta>
</office:document-meta>
</file>