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herstellen van singels door middel van het aanplanten van struikgewas en bomen, beekdal De Zuidmaden te Mepp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1372</text:p>
            <text:p text:style-name="common-al">
            <text:span text:style-name="nadrukvet">Ontvangen op:</text:span> 01-06-2026</text:p>
            <text:p text:style-name="common-al">
            <text:span text:style-name="nadrukvet">Locatie: </text:span>beekdal De Zuidmaden te MeppenKadastraal: gemeente Zweeloo, sectie R, nummers 344, 345, 346, 348, 363, 364, 365, 370, 432, 434, 436, 437, 438, 439, 440, 442, 443 en 456</text:p>
            <text:p text:style-name="common-al">
            <text:span text:style-name="nadrukvet">Projectomschrijving:</text:span> het herstellen van singels door middel van het aanplanten van struikgewas en bomen</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30-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8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026-011372</meta:user-defined>
    <meta:user-defined meta:name="DCTERMS.abstract">het herstellen van singels door middel van het aanplanten van struikgewas en bomen</meta:user-defined>
    <dc:language>nl</dc:language>
    <meta:user-defined meta:name="OVERHEIDop.locatietype/OVERHEIDop.gebiedsmarkering">Vlak</meta:user-defined>
    <meta:user-defined meta:name="DC.title">Omgevingsvergunning - besluit: het herstellen van singels door middel van het aanplanten van struikgewas en bomen, beekdal De Zuidmaden te Meppen</meta:user-defined>
    <meta:user-defined meta:name="DCTERMS.W3CDTF/DCTERMS.available">2026-08-05</meta:user-defined>
    <meta:user-defined meta:name="DCTERMS.W3CDTF/OVERHEIDop.jaargang">2026</meta:user-defined>
    <meta:user-defined meta:name="OVERHEIDop.publicationIssue">373853</meta:user-defined>
    <meta:user-defined meta:name="OVERHEIDop.GmbID/DC.identifier">gmb-2026-373853</meta:user-defined>
    <meta:user-defined meta:name="OVERHEIDop.versieInformatie"/>
  </office:meta>
</office:document-meta>
</file>