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: Nacht van Strijp S - artikel 35 ontheffing Ketelhuisplein, Ketelhuisplein 1 5617A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Veiligheid en Handhaving geeft kennis dat onderstaande aanvraag om APV vergunning evenementen is ingediend.</text:p>
            <text:p text:style-name="common-al">Zaaknummer: EHV-ZP2026-007551</text:p>
            <text:p text:style-name="common-al">Omschrijving: Nacht van Strijp S - artikel 35 ontheffing Ketelhuisplein</text:p>
            <text:p text:style-name="common-al">Datum evenement: 19 september 2026 </text:p>
            <text:p text:style-name="common-al">Locatie: Ketelhuisplein 1 5617AE Eindhoven</text:p>
            <text:p text:style-name="common-al">Datum ontvangst: 24-07-2026</text:p>
            <text:p text:style-name="last-al">De ingekomen aanvraa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385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5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5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EHV-ZP2026-007551</meta:user-defined>
    <meta:user-defined meta:name="DCTERMS.abstract">Nacht van Strijp S - artikel 35 ontheffing Ketelhuisplein</meta:user-defined>
    <dc:language>nl</dc:language>
    <meta:user-defined meta:name="OVERHEIDop.locatietype/OVERHEIDop.gebiedsmarkering">Punt</meta:user-defined>
    <meta:user-defined meta:name="DC.title">Ingekomen aanvraag: Nacht van Strijp S - artikel 35 ontheffing Ketelhuisplein, Ketelhuisplein 1 5617AE Eindhov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851</meta:user-defined>
    <meta:user-defined meta:name="OVERHEIDop.GmbID/DC.identifier">gmb-2026-373851</meta:user-defined>
    <meta:user-defined meta:name="OVERHEIDop.versieInformatie"/>
  </office:meta>
</office:document-meta>
</file>