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eselse Enkweg 37, 7345 CM Wenum Wiesel, het wijzigen van de dakbedekk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7-07-2026</text:p>
            <text:p text:style-name="common-al">Zaaknummer:  02006341276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384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02006341276</meta:user-defined>
    <dc:language>nl</dc:language>
    <meta:user-defined meta:name="OVERHEIDop.locatietype/OVERHEIDop.gebiedsmarkering">Punt</meta:user-defined>
    <meta:user-defined meta:name="DC.title">Aanvraag Omgevingsvergunning Wieselse Enkweg 37, 7345 CM Wenum Wiesel, het wijzigen van de dakbedekk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47</meta:user-defined>
    <meta:user-defined meta:name="OVERHEIDop.GmbID/DC.identifier">gmb-2026-373847</meta:user-defined>
    <meta:user-defined meta:name="OVERHEIDop.versieInformatie"/>
  </office:meta>
</office:document-meta>
</file>