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aanleggen van een paardenbak aan Broeksestraat 50, 4269 VC Babyloniën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aanleggen van een paardenbak aan Broeksestraat 50, 4269 VC Babyloniënbroek (1959152453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8-07-2026. De gemeente neemt daarover waarschijnlijk voor 22-09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7383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3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3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52453</meta:user-defined>
    <meta:user-defined meta:name="DCTERMS.abstract">paardenbak aanleggen</meta:user-defined>
    <dc:language>nl</dc:language>
    <meta:user-defined meta:name="OVERHEIDop.locatietype/OVERHEIDop.gebiedsmarkering">Punt</meta:user-defined>
    <meta:user-defined meta:name="DC.title">Gemeente Altena - Aanvraag vergunning voor het aanleggen van een paardenbak aan Broeksestraat 50, 4269 VC Babyloniënbroe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35</meta:user-defined>
    <meta:user-defined meta:name="OVERHEIDop.GmbID/DC.identifier">gmb-2026-373835</meta:user-defined>
    <meta:user-defined meta:name="OVERHEIDop.versieInformatie"/>
  </office:meta>
</office:document-meta>
</file>