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a9a08109-bb95-4c0f-8a00-4ce42e090b9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het sluiten van een huurovereenkomst met vestiging van een huurafhankelijk opstalrecht met Tennis Club Amsterdam (TCA) met betrekking tot twee te realiseren padelbanen op Sportpark Amsterdamse Bos, de Nieuwe Kalfjeslaan 19A, 1082 AA te Amstelveen</text:p>
      <text:section text:name="zakelijke-mededeling_id1-3-2" text:style-name="zakelijke-mededeling">
        <text:section text:name="zakelijke-mededeling-tekst_id1-3-2-1" text:style-name="zakelijke-mededeling-tekst">
          <text:section text:name="tekst_id1-3-2-1-1" text:style-name="tekst">
            <text:p text:style-name="common-al">Datum publicatie: 7 augustus</text:p>
            <text:p text:style-name="common-al">Einddatum publicatie: 27 augustus 2026</text:p>
            <text:p text:style-name="common-al">
            <text:span text:style-name="nadrukvet">Objectinformatie</text:span>
          </text:p>
            <text:p text:style-name="common-al">Adres: Nieuwe Kalfjeslaan 19A, 1082 AA te Amstelveen </text:p>
            <text:p text:style-name="common-al">Perceel: sectie V (Amstelveen), nummer 850 ged. </text:p>
            <text:p text:style-name="common-al">Grootte: 462 m² (bvo) </text:p>
            <text:p text:style-name="common-al">Looptijd: gelijk aan looptijd huurovereenkomst </text:p>
            <text:p text:style-name="common-al">Op onderstaande foto’s wordt de locatie van het Perceel weergegeven:</text:p>
            <text:p text:style-name="common-al">
            <text:span text:style-name="nadrukcur">Perceel waar twee padelbanen door TCA worden gerealiseerd</text:span>
          </text:p>
            <text:p text:style-name="common-al">
            <draw:frame><draw:text-box><text:section text:name="plaatje_id1-3-2-1-1-10-1" text:style-name="plaatje">
              <text:p text:style-name="illustratie_id1-3-2-1-1-10-1-1"><draw:frame draw:style-name="illustratie_id1-3-2-1-1-10-1-1" text:anchor-type="paragraph" svg:width="120mm" svg:height="111.19999999999999mm"><draw:image xlink:href="Pictures/Kaart1ia9a08109-bb95-4c0f-8a00-4ce42e090b99.png" xlink:type="simple"/></draw:frame></text:p>
            </text:section></draw:text-box></draw:frame>
          </text:p>
            <text:p text:style-name="common-al">
            <text:span text:style-name="nadrukvet">Voornemen tot verhuur met vestiging huurafhankelijk opstalrecht </text:span>
          </text:p>
            <text:p text:style-name="common-al">De gemeente Amsterdam is voornemens het bovengenoemde Perceel te verhuren met de vestiging van een huurafhankelijk opstalrecht aan TCA. Het Perceel zal door de Amsterdamse tennisclub uitsluitend worden bestemd om te worden gebruikt als uitbreiding van de accommodatie (padelbanen) ten behoeve van verenigingsactiviteiten gericht op de padelsport.</text:p>
            <text:p text:style-name="common-al">
            <text:span text:style-name="nadrukvet">TCA is de enige serieuze gegadigde </text:span>
          </text:p>
            <text:p text:style-name="common-al">De gemeente meent dat slechts één serieuze gegadigde in aanmerking komt voor de huurovereenkomst met vestiging van een huurafhankelijk opstalrecht op grond van de navolgende objectieve, toetsbare en redelijke criteria: </text:p>
            <text:list text:style-name="id1-3-2-1-1-15">
              <text:list-item text:style-override="id1-3-2-1-1-15-1">
                <text:number>-</text:number>
                <text:p text:style-name="al">TCA heeft al ca. 52 jaar de naastgelegen accommodatie in gebruik;</text:p>
              </text:list-item>
              <text:list-item text:style-override="id1-3-2-1-1-15-2">
                <text:number>-</text:number>
                <text:p text:style-name="al">De opstallen worden door TCA gebouwd, onderhouden en vervangen;</text:p>
              </text:list-item>
              <text:list-item text:style-override="id1-3-2-1-1-15-3">
                <text:number>-</text:number>
                <text:p text:style-name="al">De exploitatie van de padelbanen werpt geen drempel op voor de sport in Amsterdam (tarieven); </text:p>
              </text:list-item>
              <text:list-item text:style-override="id1-3-2-1-1-15-4">
                <text:number>-</text:number>
                <text:p text:style-name="al">De vestiging van het huurafhankelijk opstalrecht is een gevolg van de beleidsuitgangspunten van Sport en Bos dat is vastgesteld op 27 januari 2025 voor de grondposities van clubgebouwen en eventuele overige opstallen van sportverenigingen en de Subsidieregeling sportverenigingsaccommodaties buitensport Amsterdam van 2021. </text:p>
              </text:list-item>
            </text:list>
            <text:p text:style-name="common-al">
            <text:span text:style-name="nadrukvet">Niet eens met de voorgenomen verhuring met vestiging huurafhankelijk opstalrecht?</text:span>
          </text:p>
            <text:p text:style-name="common-al">Indien u zich niet kunt verenigen met de voorgenomen verhuring, dient u <text:span text:style-name="nadrukvet">uiterlijk 27 augustus (</text:span>20 dagen na publicatie van het voornemen op <text:a xlink:href="http://www.officielebekendmakingen.nl" xlink:type="simple"><text:span text:style-name="nadrukondlijn">www.officielebekendmakingen.nl</text:span></text:a>) een gerechtelijke procedure in kort geding aanhangig te hebben gemaakt bij de afdeling privaatrecht van de rechtbank Amsterdam door middel van het laten uitbrengen van een dagvaarding in kort geding aan het adres van de gemeente Amsterdam Amstel 1, 1011 PN (en in verband met het opvragen van de verhinderdata van de gemeente voor het kort geding via <text:a xlink:href="mailto:hasecretariaat@amsterdam.nl" xlink:type="simple"><text:span text:style-name="nadrukondlijn">hasecretariaat@amsterdam.nl</text:span></text:a>). </text:p>
            <text:p text:style-name="last-al">Indien niet binnen deze termijn een kort geding aanhangig is gemaakt kunnen er geen aanspraken jegens de gemeente, en staat het de gemeente vrij om tot contractsluiting over te ga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1" style:parent-style-name="Standard">
      <style:paragraph-properties style:line-spacing="0mm" style:text-autospace="none" ofo:line-height="0.001cm"/>
    </style:style>
    <style:style style:family="graphic" style:name="illustratie_id1-3-2-1-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8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het sluiten van een huurovereenkomst met vestiging van een huurafhankelijk opstalrecht met Tennis Club Amsterdam (TCA) met betrekking tot twee te realiseren padelbanen op Sportpark Amsterdamse Bos, de Nieuwe Kalfjeslaan 19A, 1082 AA te Amstelveen</meta:user-defined>
    <meta:user-defined meta:name="DCTERMS.W3CDTF/DCTERMS.available">2026-08-07</meta:user-defined>
    <meta:user-defined meta:name="DCTERMS.W3CDTF/OVERHEIDop.jaargang">2026</meta:user-defined>
    <meta:user-defined meta:name="OVERHEIDop.publicationIssue">373833</meta:user-defined>
    <meta:user-defined meta:name="OVERHEIDop.GmbID/DC.identifier">gmb-2026-373833</meta:user-defined>
    <meta:user-defined meta:name="OVERHEIDop.versieInformatie"/>
  </office:meta>
</office:document-meta>
</file>