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graaf - Aangevraagde meldingen klein evenement/ evenementenvergunningen week 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* Aanvraag evenementenvergunning van Betweentheropes voor MWhuisgala12 d.d. 13-9-2026 op locatie Reeweg 116; </text:p>
            <text:p text:style-name="common-al">* Aanvraag evenementenvergunning van <text:span text:style-name="nadrukvet">Wijkvereniging Namiddagsche Driessen </text:span>voor Burendag/garageverkoop/BBQ d.d. 27-9-2026 op locatie Plein Elzehof. </text:p>
            <text:p text:style-name="common-al">
            <text:span text:style-name="nadrukvet">Dit zijn kennisgevingen. U kunt tegen deze ingediende aanvragen (nog) geen zienswijze/bezwaar/beroep indienen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738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andgraaf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Gemeente Landgraaf - Aangevraagde meldingen klein evenement/ evenementenvergunningen week 3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32</meta:user-defined>
    <meta:user-defined meta:name="OVERHEIDop.GmbID/DC.identifier">gmb-2026-373832</meta:user-defined>
    <meta:user-defined meta:name="OVERHEIDop.versieInformatie"/>
  </office:meta>
</office:document-meta>
</file>