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ekschillersdreef, Apeldoorn, het verduurzamen van daken en wijzigen gevel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7-07-2026</text:p>
            <text:p text:style-name="common-al">Zaaknummer:  02006341226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381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1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1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41226</meta:user-defined>
    <dc:language>nl</dc:language>
    <meta:user-defined meta:name="OVERHEIDop.locatietype/OVERHEIDop.gebiedsmarkering">Vlak</meta:user-defined>
    <meta:user-defined meta:name="DC.title">Aanvraag Omgevingsvergunning Eekschillersdreef, Apeldoorn, het verduurzamen van daken en wijzigen gevel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18</meta:user-defined>
    <meta:user-defined meta:name="OVERHEIDop.GmbID/DC.identifier">gmb-2026-373818</meta:user-defined>
    <meta:user-defined meta:name="OVERHEIDop.versieInformatie"/>
  </office:meta>
</office:document-meta>
</file>