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oevorden, Dalen WIJZIGING evenementenvergunning Zomeravondmark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Coevorden maakt bekend dat de evenementenvergunning voor de Zomeravondmarkten is gewijzigd. In de reeds verleende vergunning is woensdag 5 augustus 2026 per abuis niet meegenomen. In de gewijzigde vergunning is woensdag 5 augustus toegevoegd. </text:p>
            <text:p text:style-name="common-al"/>
            <text:p text:style-name="common-al">Dalen </text:p>
            <text:p text:style-name="common-al">Wijziging evenementenvergunning voor de Zomeravondmarkten. De data zoals vermeld op de gewijzigde evenementenvergunning, 15 juli 2026 | 22 juli 2026 | 29 julli 2026 | 5 augustus 2026 en 12 augustus 2026.</text:p>
            <text:p text:style-name="common-al"/>
            <text:p text:style-name="common-al"> Verzonden op 30 juli 2026. Kenmerk: 24396-2026</text:p>
            <text:p text:style-name="common-al"/>
            <text:p text:style-name="common-al">Belanghebbenden kunnen binnen zes weken na de verzenddatum van het besluit schriftelijk en gemotiveerd bezwaar indienen tegen dit besluit. Zie hiervoor de informatie op <text:a xlink:href="https://www.coevorden.nl/bezwaarschrift-indienen" xlink:type="simple">https://www.coevorden.nl/bezwaarschrift-indienen</text:a>.</text:p>
            <text:p text:style-name="common-al"/>
            <text:p text:style-name="last-al">Coevorden, 3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7381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Gewijzigde evenementenvergunning Zomermarktavonden</meta:user-defined>
    <dc:language>nl</dc:language>
    <meta:user-defined meta:name="OVERHEIDop.locatietype/OVERHEIDop.gebiedsmarkering">Woonplaats</meta:user-defined>
    <meta:user-defined meta:name="DC.title">Gemeente Coevorden, Dalen WIJZIGING evenementenvergunning Zomeravondmark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10</meta:user-defined>
    <meta:user-defined meta:name="OVERHEIDop.GmbID/DC.identifier">gmb-2026-373810</meta:user-defined>
    <meta:user-defined meta:name="OVERHEIDop.versieInformatie"/>
  </office:meta>
</office:document-meta>
</file>