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voor het vervangen van de garagedeur door een gevelpui, Hekendorpstraat 40 2729BC Zoetermeer op 29-07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-07-2026 is een aanvraag Omgevingsvergunning ontvangen voor het vervangen van de garagedeur door een gevelpui op locatie Hekendorpstraat 40 2729BC Zoetermeer. De aanvraag is geregistreerd onder zaaknummer 2026-108170.</text:p>
            <text:p text:style-name="common-al">
            <text:span text:style-name="nadrukvet">Veiligheid, Vergunningen en Handhaving</text:span>
          </text:p>
            <text:p text:style-name="common-al">De taken van de afdeling VVH zijn onder andere vergunningverlening, toezicht en handhaving op grond van de Omgevingswet, en aanverwante regelgeving.</text:p>
            <text:p text:style-name="common-al">
            <text:span text:style-name="nadrukvet">Ingediende aanvragen</text:span>
          </text:p>
            <text:p text:style-name="last-al">Het is alleen mogelijk om binnengekomen aanvragen in te zien. Binnengekomen aanvragen kunt u inzien bij de Omgevingsbalie, Engelandlaan 502, nadat u een afspraak hebt gemaakt, via www.zoetermeer.nl/afspraakomgevingsbali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7380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0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0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08170</meta:user-defined>
    <meta:user-defined meta:name="DCTERMS.abstract">het vervangen van de garagedeur door een gevelpui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voor het vervangen van de garagedeur door een gevelpui, Hekendorpstraat 40 2729BC Zoetermeer op 29-07-2026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809</meta:user-defined>
    <meta:user-defined meta:name="OVERHEIDop.GmbID/DC.identifier">gmb-2026-373809</meta:user-defined>
    <meta:user-defined meta:name="OVERHEIDop.versieInformatie"/>
  </office:meta>
</office:document-meta>
</file>