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ingegraven permanent zwembad in de achtertuin, Wildeman 40 5629K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</text:p>
            <text:p text:style-name="common-al">Zaaknummer: EHV-ZP2026-007543</text:p>
            <text:p text:style-name="common-al">Omschrijving: plaatsen van een ingegraven permanent zwembad in de achtertui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Wildeman 40 5629KH Eindhoven</text:p>
              </text:list-item>
            </text:list>
            <text:p text:style-name="common-al">Datum ontvangst: 01-08-2026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380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543</meta:user-defined>
    <meta:user-defined meta:name="DCTERMS.abstract">plaatsen van een ingegraven permanent zwembad</meta:user-defined>
    <dc:language>nl</dc:language>
    <meta:user-defined meta:name="OVERHEIDop.locatietype/OVERHEIDop.gebiedsmarkering">Punt</meta:user-defined>
    <meta:user-defined meta:name="DC.title">Ingediende aanvraag omgevingsvergunning: plaatsen van een ingegraven permanent zwembad in de achtertuin, Wildeman 40 5629KH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08</meta:user-defined>
    <meta:user-defined meta:name="OVERHEIDop.GmbID/DC.identifier">gmb-2026-373808</meta:user-defined>
    <meta:user-defined meta:name="OVERHEIDop.versieInformatie"/>
  </office:meta>
</office:document-meta>
</file>