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office:automatic-styles>
  <office:body>
    <office:text>
      <text:p text:style-name="new_page_staatscourant"/>
      <text:p text:style-name="single-kop-titel">Voorgenomen vestiging recht van opstal door de gemeente Dront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Dronten is voornemens om een overeenkomst aan te gaan met het Hippisch Centrum Flevodrome voor het vestigen van een recht van opstal ten behoeve van een brugverbinding tussen het Hippisch Centrum Flevodrome en Paardencentrum Dronten.</text:p>
            <text:p text:style-name="al"/>
            <text:p text:style-name="al">De brugverbinding komt ten behoeve van de bedrijfsuitvoering van het Hippisch Centrum Flevodrome. De brug wordt in samenwerking met Paardencentrum Dronten gerealiseerd en dient voor meer verbinding tussen de twee paardenbedrijven. Het gaat om het perceel kadastraal bekend, gemeente Dronten, sectie B, nummer 4718, (gedeeltelijk) circa 2 m2. De brugverbinding komt op een specifieke locatie tussen deze bedrijven in. De gemeente is van mening dat op grond van de argumentatie hieronder, slechts één serieuze gegadigde in aanmerking komt voor het vestigen van een recht van opstal door de gemeente Dronten. </text:p>
            <text:p text:style-name="al"/>
            <text:p text:style-name="al"/>
            <text:list text:style-name="id1-3-2-2-1-8">
              <text:list-item text:style-override="id1-3-2-2-1-8-1">
                <text:number>•</text:number>
                <text:p text:style-name="al">
                <text:span text:style-name="nadrukvet">Geografische en fysieke exclusiviteit (Grondpositie):</text:span> De brug dient als directe fysieke verbinding tussen Hippisch Centrum Flevodrom en Paardencentrum Dronten. Deze percelen zijn in volledig en exclusief eigendom van deze bedrijven. De brug is specifiek en exclusief ontworpen als infrastructurele voorziening voor het veilig passeren van paarden en ruiters. Geen enkele andere marktpartij heeft toegang tot of eigendom van deze aangrenzende locaties. </text:p>
              </text:list-item>
            </text:list>
            <text:p text:style-name="al"/>
            <text:p text:style-name="tussenkopcur">Vervaltermijn</text:p>
            <text:p text:style-name="al">Indien u zich niet kunt verenigen met het omschreven voornemen en u eveneens meent in aanmerking te komen voor het sluiten van een dergelijke overeenkomst voor voornoemde percelen, dan dient u dit binnen een termijn van twintig kalenderdagen na de datum van deze publicatie, schriftelijk aan de gemeente Dronten kenbaar te maken en te motiveren waarom u het niet eens bent met het voornemen tot het sluiten van voornoemde overeenkomst. U kunt uw reactie aan de gemeente kenbaar maken door het invullen van het formulier via de link (www.dronten.nl/didam-arrest). Indien het invullen van het formulier via de link (www.dronten.nl/didam-arrest) niet mogelijk is, dan kunt u uw reactie ook binnen de hiervoor genoemde termijn schriftelijk sturen naar de gemeente, dit naar onderstaand adres.</text:p>
            <text:p text:style-name="al"/>
            <text:p text:style-name="al">Wij merken op dat het indienen van een reactie niet automatisch meebrengt dat de gemeente geen uitvoering geeft aan het voornemen. Daarvoor is het noodzakelijk dat u binnen de hiervoor genoemde termijn een kort geding tegen dit voornemen aanhangig maakt bij de voorzieningenrechter van de rechtbank Midden-Nederland (postadres: Postbus 16005, 3500 DA Utrecht), waarbij u de voorzieningenrechter verzoekt een voorlopige voorziening te treffen.</text:p>
            <text:p text:style-name="al"/>
            <text:p text:style-name="al">Het college van burgemeester en wethouders van de gemeente Dronten</text:p>
            <text:p text:style-name="al">t.a.v. afdeling Grondzaken</text:p>
            <text:p text:style-name="al">Postbus 100</text:p>
            <text:p text:style-name="al">8250 AC DRONTEN</text:p>
            <text:p text:style-name="al">Onder vermelding van “Vestiging recht van opstal”.</text:p>
            <text:p text:style-name="al"/>
            <text:p text:style-name="al">Indien de gemeente Dronten geen aanmeldingen ontvangt met betrekking tot het vestigen van het recht van opstal met betrekking tot voornoemd perceel grond aan initiatiefnemer, binnen de hiervoor gestelde termijn, dan zal de gemeente Dronten tot het vestigen overgaan.</text:p>
            <text:p text:style-name="al"/>
            <text:p text:style-name="al">Dronten,  05-08-2026</text:p>
            <text:p text:style-name="al"/>
            <text:p text:style-name="al"/>
            <text:p text:style-name="al"/>
            <text:p text:style-name="al"/>
            <text:p text:style-name="al"/>
          </text:section>
        </text:section>
        <text:section text:name="regeling-sluiting_id1-3-2-3" text:style-name="regeling-sluiting">
          <text:section text:name="ondertekening_id1-3-2-3-1">
            <text:p><text:span text:style-name="functie">Het college van Dronten, </text:span></text:p>
            <text:p><text:span text:style-name="functie">secretaris, drs. R. Hammenga </text:span></text:p>
            <text:p><text:span text:style-name="functie">burgemeester, drs. J.P. Gebb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380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0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0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ronten</meta:user-defined>
    <meta:user-defined meta:name="OVERHEID.Informatietype/DC.type">officiële publicatie</meta:user-defined>
    <meta:user-defined meta:name="OVERHEIDop.Rubriek/DC.type">overige overheidsinformatie</meta:user-defined>
    <meta:user-defined meta:name="OVERHEID.Gemeente/OVERHEID.authority">Dronten</meta:user-defined>
    <meta:user-defined meta:name="OVERHEID.Gemeente/DCTERMS.publisher">Dronte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genomen vestiging recht van opstal door de gemeente Dronten</meta:user-defined>
    <meta:user-defined meta:name="DCTERMS.W3CDTF/DCTERMS.available">2026-08-05</meta:user-defined>
    <meta:user-defined meta:name="DCTERMS.W3CDTF/OVERHEIDop.jaargang">2026</meta:user-defined>
    <meta:user-defined meta:name="OVERHEIDop.publicationIssue">373800</meta:user-defined>
    <meta:user-defined meta:name="OVERHEIDop.GmbID/DC.identifier">gmb-2026-373800</meta:user-defined>
    <meta:user-defined meta:name="OVERHEIDop.versieInformatie"/>
  </office:meta>
</office:document-meta>
</file>