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Woustraat 86-H 1073L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het wijzigen van de bestaande gevelreclame en het aanbrengen van een dwarsgeplaatste lichtbak</text:p>
            <text:p text:style-name="common-al">Zaakadres: Van Woustraat 86-H 1073LP Amsterdam</text:p>
            <text:p text:style-name="common-al">Datum ontvangst: 28-05-2026</text:p>
            <text:p text:style-name="common-al">Zaaknummer: Z2026-023207</text:p>
            <text:p text:style-name="common-al">DSO-nummer: 202605280026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7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207</meta:user-defined>
    <meta:user-defined meta:name="DCTERMS.abstract">legaliseren van het wijzigen van de bestaande gevelreclame en het aanbrengen van een dwarsgeplaatste lichtb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Woustraat 86-H 1073LP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99</meta:user-defined>
    <meta:user-defined meta:name="OVERHEIDop.GmbID/DC.identifier">gmb-2026-373799</meta:user-defined>
    <meta:user-defined meta:name="OVERHEIDop.versieInformatie"/>
  </office:meta>
</office:document-meta>
</file>