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Huizingerweg kadastraal perceel Stedum E 1517, Westerem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de gemeente Eemsdelta een aanvraag ontvangen voor het bouwen van een woning op de locatie Huizingerweg kadastraal perceel Stedum E 1517, Westeremd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37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970</meta:user-defined>
    <meta:user-defined meta:name="DCTERMS.abstract">31 juli 2026 voor het bouwen van een woning op de locatie Huizingerweg kadastraal perceel Stedum E 1517, Westeremden.</meta:user-defined>
    <dc:language>nl</dc:language>
    <meta:user-defined meta:name="OVERHEIDop.locatietype/OVERHEIDop.gebiedsmarkering">Vlak</meta:user-defined>
    <meta:user-defined meta:name="DC.title">Kennisgeving ontvangst aanvraag omgevingsvergunning Huizingerweg kadastraal perceel Stedum E 1517, Westerem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795</meta:user-defined>
    <meta:user-defined meta:name="OVERHEIDop.GmbID/DC.identifier">gmb-2026-373795</meta:user-defined>
    <meta:user-defined meta:name="OVERHEIDop.versieInformatie"/>
  </office:meta>
</office:document-meta>
</file>