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de bouw van 2 seniorenwoningen op de locatie Kerkstraat 4 te Altforst zaaknummer ODR2611276</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aanvraag voor een omgevingsvergunning ontvangen. De vergunning is aangevraagd voor de bouw van 2 seniorenwoningen aan de Kerkstraat 4 te Altforst.</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3 augustus 2026. De gemeente neemt daarover waarschijnlijk 28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7378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8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8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de bouw van 2 seniorenwoningen op de locatie Kerkstraat 4 te Altforst zaaknummer ODR2611276</meta:user-defined>
    <meta:user-defined meta:name="DCTERMS.W3CDTF/DCTERMS.available">2026-08-05</meta:user-defined>
    <meta:user-defined meta:name="DCTERMS.W3CDTF/OVERHEIDop.jaargang">2026</meta:user-defined>
    <meta:user-defined meta:name="OVERHEIDop.publicationIssue">373788</meta:user-defined>
    <meta:user-defined meta:name="OVERHEIDop.GmbID/DC.identifier">gmb-2026-373788</meta:user-defined>
    <meta:user-defined meta:name="OVERHEIDop.versieInformatie"/>
  </office:meta>
</office:document-meta>
</file>