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het oprichten hondenpension als nevenfunctie op locatie Sonniuswijk 37 Son en Breug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oprichten hondenpension als nevenfunctie </text:p>
            <text:p text:style-name="common-al">Locatie: Sonniuswijk 37, 5691 PD Son en Breugel</text:p>
            <text:p text:style-name="common-al">Ontvangen op: 30-07-2026</text:p>
            <text:p text:style-name="common-al">Zaaknummer: 08483810470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737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83810470</meta:user-defined>
    <meta:user-defined meta:name="DCTERMS.abstract">oprichten hondenpension als nevenfunctie Sonniuswijk 37</meta:user-defined>
    <dc:language>nl</dc:language>
    <meta:user-defined meta:name="OVERHEIDop.locatietype/OVERHEIDop.gebiedsmarkering">Vlak</meta:user-defined>
    <meta:user-defined meta:name="DC.title">Gemeente Son en Breugel aanvraag omgevingsvergunning ontvangen voor het oprichten hondenpension als nevenfunctie op locatie Sonniuswijk 37 Son en Breugel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81</meta:user-defined>
    <meta:user-defined meta:name="OVERHEIDop.GmbID/DC.identifier">gmb-2026-373781</meta:user-defined>
    <meta:user-defined meta:name="OVERHEIDop.versieInformatie"/>
  </office:meta>
</office:document-meta>
</file>