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uitbreiden van de woning met een berging en carport op de locatie De Kersentuin 40 te Beneden-Leeuwen zaaknummer ODR2611191</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uitbreiden van de woning met een berging en carport aan de De Kersentuin 40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30 juli 2026. De gemeente neemt daarover waarschijnlijk 24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37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uitbreiden van de woning met een berging en carport op de locatie De Kersentuin 40 te Beneden-Leeuwen zaaknummer ODR2611191</meta:user-defined>
    <meta:user-defined meta:name="DCTERMS.W3CDTF/DCTERMS.available">2026-08-05</meta:user-defined>
    <meta:user-defined meta:name="DCTERMS.W3CDTF/OVERHEIDop.jaargang">2026</meta:user-defined>
    <meta:user-defined meta:name="OVERHEIDop.publicationIssue">373778</meta:user-defined>
    <meta:user-defined meta:name="OVERHEIDop.GmbID/DC.identifier">gmb-2026-373778</meta:user-defined>
    <meta:user-defined meta:name="OVERHEIDop.versieInformatie"/>
  </office:meta>
</office:document-meta>
</file>