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21 jarig bestaan Belvedere van 4 t/m 6 september 2026 aan Beestenmarkt 8 te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4 t/m 6 september / 21 jarig bestaan Belvedere / Beestenmarkt 8 / Aangevraagd</text:p>
            <text:p text:style-name="common-al">Op <text:a xlink:href="http://www.delft.nl/evenementenkalender" xlink:type="simple"><text:span text:style-name="nadrukondlijn">www.delft.nl/evenementenkalender</text:span></text:a> vindt u alle evenementen die bij de gemeente zijn aangevraagd en de status van de aanvraag. </text:p>
            <text:p text:style-name="last-al">Inzage: op afspraak bij de gemeente aan Stationsplein 1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7377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7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7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Delft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Aanvraag vergunning voor het 21 jarig bestaan Belvedere van 4 t/m 6 september 2026 aan Beestenmarkt 8 te Delf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3775</meta:user-defined>
    <meta:user-defined meta:name="OVERHEIDop.GmbID/DC.identifier">gmb-2026-373775</meta:user-defined>
    <meta:user-defined meta:name="OVERHEIDop.versieInformatie"/>
  </office:meta>
</office:document-meta>
</file>