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rvangen van dakpannen en latten op de locatie Dorpsstraat 33 te Wamel zaaknummer ODR2611265</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vervangen van dakpannen en latten aan de Dorpsstraat 33 te Wa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3 augustus 2026. De gemeente neemt daarover waarschijnlijk 28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377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7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7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vervangen van dakpannen en latten op de locatie Dorpsstraat 33 te Wamel zaaknummer ODR2611265</meta:user-defined>
    <meta:user-defined meta:name="DCTERMS.W3CDTF/DCTERMS.available">2026-08-05</meta:user-defined>
    <meta:user-defined meta:name="DCTERMS.W3CDTF/OVERHEIDop.jaargang">2026</meta:user-defined>
    <meta:user-defined meta:name="OVERHEIDop.publicationIssue">373772</meta:user-defined>
    <meta:user-defined meta:name="OVERHEIDop.GmbID/DC.identifier">gmb-2026-373772</meta:user-defined>
    <meta:user-defined meta:name="OVERHEIDop.versieInformatie"/>
  </office:meta>
</office:document-meta>
</file>