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nging beslistermijn aanvraag omgevingsvergunning voor het vervangen van twee duikers en het aanbrengen van vier nieuwe duikers, nabij Zwaagdijk 346, 1686 PG Zwaagdijk-W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03-08-2026 besloten om de beslistermijn voor de aanvraag met zaaknummer CLZ-00000764 voor een omgevingsvergunning voor het vervangen van twee duikers en het aanbrengen van vier nieuwe duikers op locatie nabij Zwaagdijk 346, 1686 PG Zwaagdijk-West te verlengen voor een periode van maximaal 6 weken. </text:p>
            <text:p text:style-name="common-al">
            
          </text:p>
            <text:p text:style-name="common-al">De aanvraag betreft de volgende activiteit(en):</text:p>
            <text:p text:style-name="common-al"/>
            <text:list text:style-name="id1-3-2-1-1-5">
              <text:list-item text:style-override="id1-3-2-1-1-5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
          </text:p>
            <text:p text:style-name="common-al">
            <text:span text:style-name="nadrukvet">Procedure</text:span>
          </text:p>
            <text:p text:style-name="last-al">Tegen het verlengen van de beslistermijn kunt u geen bezwaarschrift of zienswijze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73769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6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69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Medembli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0764</meta:user-defined>
    <dc:language>nl</dc:language>
    <meta:user-defined meta:name="OVERHEIDop.locatietype/OVERHEIDop.gebiedsmarkering">Punt</meta:user-defined>
    <meta:user-defined meta:name="DC.title">Kennisgeving verlenging beslistermijn aanvraag omgevingsvergunning voor het vervangen van twee duikers en het aanbrengen van vier nieuwe duikers, nabij Zwaagdijk 346, 1686 PG Zwaagdijk-Wes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69</meta:user-defined>
    <meta:user-defined meta:name="OVERHEIDop.GmbID/DC.identifier">gmb-2026-373769</meta:user-defined>
    <meta:user-defined meta:name="OVERHEIDop.versieInformatie"/>
  </office:meta>
</office:document-meta>
</file>