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28428772icab5bb47-3144-4b7c-9d9c-7fb6b2b1ef8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office:automatic-styles>
  <office:body>
    <office:text>
      <text:p text:style-name="new_page_staatscourant"/>
      <text:p text:style-name="single-kop-titel">Gewijzigd verkeersbesluit Zaaknummer: 1772859 Gewichtsbeperking zandpaden Zeegse voor zwaarder verkeer dan 3,5 ton </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Besluiten</text:span>
          </text:p>
            <text:p text:style-name="common-al">Burgemeester en wethouders van de gemeente Tynaarlo besluiten het verkeersbesluit van 11 mei 2026 inzake het instellen van een maximale gewichtsbeperking van 3,5 ton op de Schipborgerweg en de Zeegsersteeg gedeeltelijk te wijzigen. De maximale gewichtsbeperking op de Schipborgerweg geldt voortaan vanaf de toegang tot park De Zeegser duinen, in de richting van de Drentsche Aa, overeenkomstig de bij dit besluit behorende situatietekening. De gewichtsbeperking op de Zeegsersteeg blijft ongewijzigd. Voor het overige blijft het verkeersbesluit van 11 mei 2026 ongewijzigd. De situatietekening maakt integraal onderdeel uit van dit besluit.</text:p>
            <text:p text:style-name="common-al"/>
            <text:p text:style-name="common-al">
            <text:span text:style-name="nadrukvet">Gelet op</text:span>
          </text:p>
            <text:list text:style-name="id1-3-2-2-1-5">
              <text:list-item text:style-override="id1-3-2-2-1-5-1">
                <text:number>•</text:number>
                <text:p text:style-name="al">de Wegenverkeerswet 1994 (Wvw 1994);</text:p>
              </text:list-item>
              <text:list-item text:style-override="id1-3-2-2-1-5-2">
                <text:number>•</text:number>
                <text:p text:style-name="al">het Reglement verkeersregels en verkeerstekens 1990 (RVV 1990);</text:p>
              </text:list-item>
              <text:list-item text:style-override="id1-3-2-2-1-5-3">
                <text:number>•</text:number>
                <text:p text:style-name="al">het Besluit administratieve bepalingen inzake het wegverkeer (BABW);</text:p>
              </text:list-item>
              <text:list-item text:style-override="id1-3-2-2-1-5-4">
                <text:number>•</text:number>
                <text:p text:style-name="al">de Algemene wet bestuursrecht (Awb);</text:p>
              </text:list-item>
              <text:list-item text:style-override="id1-3-2-2-1-5-5">
                <text:number>•</text:number>
                <text:p text:style-name="al">de Mandaatregeling gemeente Tynaarlo.</text:p>
              </text:list-item>
            </text:list>
            <text:p text:style-name="common-al"/>
            <text:p text:style-name="common-al">
            <text:span text:style-name="nadrukvet">Overwegingen en motivering gedeeltelijke wijziging</text:span>
          </text:p>
            <text:p text:style-name="common-al">Bij verkeersbesluit van 11 mei 2026 heeft het college besloten een maximale gewichtsbeperking van 3,5 ton in te stellen op de Schipborgerweg en de Zeegsersteeg in Zeegse.</text:p>
            <text:p text:style-name="common-al"/>
            <text:p text:style-name="common-al">Naar aanleiding van de ontvangen bezwaren heeft het college de locatie van de gewichtsbeperking op de Schipborgerweg opnieuw beoordeeld. Daarbij heeft een hernieuwde belangenafweging plaatsgevonden tussen enerzijds het belang van het beschermen van de onverharde weg tegen schade door zwaar verkeer en anderzijds het belang van de bereikbaarheid van het park De Zeegser Duinen en de daarbij behorende voorzieningen. Het college is tot de conclusie gekomen dat het wenselijk is de gewichtsbeperking niet langer te laten aanvangen op de plaats waar de asfaltweg overgaat in een zandweg, maar vanaf de toegang tot park De Zeegser duinen, in de richting van de Drentsche Aa.</text:p>
            <text:p text:style-name="common-al"/>
            <text:p text:style-name="common-al">Artikel 6:19 van de Awb biedt het college de mogelijkheid om een in bezwaar  bestreden besluit in te trekken, te wijzigen of te vervangen. Het college acht deze wijziging, gelet op de betrokken belangen, evenwichtig, proportioneel en passend binnen de doelstellingen van het oorspronkelijke verkeersbesluit. Daarbij is betrokken dat de gewichtsbeperking op de Zeegsersteeg ongewijzigd blijft en dat de effecten van de gewijzigde begrenzing gedurende een periode van één jaar zullen worden gemonitord en geëvalueerd.</text:p>
            <text:p text:style-name="common-al"/>
            <text:p text:style-name="common-al">Door deze wijziging blijft het eerste gedeelte van de Schipborgerweg bereikbaar voor voertuigen zwaarder dan 3,5 ton, waardoor het park De Zeegser Duinen en de daar aanwezige voorzieningen beter bereikbaar blijven. Tegelijkertijd blijft het achterliggende gedeelte van de onverharde weg, waarvoor bescherming tegen schade door zwaar verkeer noodzakelijk wordt geacht, onder de gewichtsbeperking vallen.</text:p>
            <text:p text:style-name="common-al"/>
            <text:p text:style-name="common-al">Het college is van oordeel dat deze gewijzigde begrenzing beter aansluit bij de feitelijke situatie ter plaatse en een betere balans biedt tussen enerzijds het beschermen van de onverharde weg tegen onevenredige slijtage en anderzijds het belang van een goede bereikbaarheid van het recreatiegebied. De maximale toegestane massa van 3,5 ton blijft daarbij ongewijzigd. Ook de gewichtsbeperking op de Zeegsersteeg blijft volledig in stand.</text:p>
            <text:p text:style-name="common-al">Met deze wijziging wordt het oorspronkelijke doel van het verkeersbesluit van 11 mei 2026 niet verlaten. Nog steeds wordt beoogd de meest kwetsbare delen van de onverharde wegen te beschermen tegen schade door zwaar verkeer, de verkeersveiligheid te bevorderen en de bruikbaarheid van de wegen te waarborgen. De wijziging heeft uitsluitend betrekking op de locatie waar de gewichtsbeperking op de Schipborgerweg aanvangt.</text:p>
            <text:p text:style-name="common-al"/>
            <text:p text:style-name="common-al">Bij het nemen van dit besluit zijn alle betrokken belangen zorgvuldig tegen elkaar afgewogen. Enerzijds bestaat het belang van weggebruikers, recreanten en ondernemers bij een goede bereikbaarheid van de omgeving. Anderzijds bestaat het belang van het beschermen van de onverharde wegen tegen schade, het beperken van onderhoudskosten en het waarborgen van een veilige en bruikbare infrastructuur.</text:p>
            <text:p text:style-name="common-al"/>
            <text:p text:style-name="common-al">Gelet op het voorgaande is het college van oordeel dat de gedeeltelijke wijziging van het verkeersbesluit van 11 mei 2026 voldoet aan de belangen als bedoeld in artikel 2 van de Wegenverkeerswet 1994 en dat de nadelige gevolgen van dit besluit niet onevenredig zijn in verhouding tot de met het besluit te dienen doelen.</text:p>
            <text:p text:style-name="common-al"/>
            <text:p text:style-name="common-al">
            <text:span text:style-name="nadrukvet">Overwegingen en motivering oorspronkelijke verkeersbesluit </text:span>
          </text:p>
            <text:p text:style-name="common-al">Voor het overige blijft de motivering van het verkeersbesluit van 11 mei 2026 ongewijzigd. Deze motivering wordt hieronder, voor de volledigheid, integraal weergegeven.</text:p>
            <text:p text:style-name="common-al"/>
            <text:p text:style-name="common-al">De Schipborgerweg en de Zeegsersteeg zijn onverharde wegen die worden gebruikt als verbinding tussen Zeegse en Schipborg. De wegen liggen buiten de bebouwde kom en kennen een maximumsnelheid van 60 km/uur.</text:p>
            <text:p text:style-name="common-al"/>
            <text:p text:style-name="common-al">De Schipborgerweg en de Zeegsersteeg zijn gelegen binnen de gemeentegrenzen van de gemeente Tynaarlo en zijn in beheer en onderhoud bij de gemeente.</text:p>
            <text:p text:style-name="common-al"/>
            <text:p text:style-name="common-al">De wegen bestaan uit zandverharding en zijn gevoelig voor slijtage. In de praktijk is gebleken dat met name zwaar verkeer, waaronder vrachtverkeer en andere voertuigen met een hoog totaalgewicht, leidt tot versnelde aantasting van het wegdek. Door de belasting van zwaar verkeer ontstaan kuilen, spoorvorming en uitspoeling, waardoor de kwaliteit van de wegen snel achteruitgaat. Hoewel deze wegen vaker dan gemiddeld worden onderhouden, verslechtert de kwaliteit van het wegdek door het gebruik door zwaar verkeer nog steeds relatief snel.</text:p>
            <text:p text:style-name="common-al"/>
            <text:p text:style-name="common-al">Door deze verslechtering komen zowel de bruikbaarheid van de wegen als de verkeersveiligheid voor weggebruikers onder druk te staan. Het treffen van een verkeersmaatregel wordt daarom noodzakelijk geacht om schade aan de wegen te beperken en een veilige en bruikbare infrastructuur te waarborgen. Daarmee wordt uitvoering gegeven aan de belangen genoemd in artikel 2 van de Wegenverkeerswet 1994, waaronder:</text:p>
            <text:list text:style-name="id1-3-2-2-1-33">
              <text:list-item text:style-override="id1-3-2-2-1-33-1">
                <text:number>•</text:number>
                <text:p text:style-name="al">het verzekeren van de veiligheid op de weg;</text:p>
              </text:list-item>
              <text:list-item text:style-override="id1-3-2-2-1-33-2">
                <text:number>•</text:number>
                <text:p text:style-name="al">het beschermen van weggebruikers en passagiers;</text:p>
              </text:list-item>
              <text:list-item text:style-override="id1-3-2-2-1-33-3">
                <text:number>•</text:number>
                <text:p text:style-name="al">het in stand houden van de weg;</text:p>
              </text:list-item>
              <text:list-item text:style-override="id1-3-2-2-1-33-4">
                <text:number>•</text:number>
                <text:p text:style-name="al">het waarborgen van de bruikbaarheid van de weg.</text:p>
              </text:list-item>
            </text:list>
            <text:p text:style-name="common-al"/>
            <text:p text:style-name="common-al">Bij het bepalen van een passende maatregel zijn verschillende alternatieven onderzocht. Zo is overwogen de wegen geheel af te sluiten voor gemotoriseerd verkeer. Van deze maatregel is afgezien, omdat de wegen onderdeel uitmaken van een belangrijke lokale verbinding. Een volledige afsluiting zou de bereikbaarheid van woningen, agrarische percelen en overige bestemmingen onevenredig beperken.</text:p>
            <text:p text:style-name="common-al"/>
            <text:p text:style-name="common-al">Daarnaast is onderzocht of een geslotenverklaring voor uitsluitend doorgaand verkeer een geschikt alternatief zou zijn. Ook hiervan is afgezien, omdat een dergelijke maatregel moeilijk handhaafbaar is en onvoldoende waarborg biedt om de belasting van de onverharde wegen daadwerkelijk terug te dringen.</text:p>
            <text:p text:style-name="common-al"/>
            <text:p text:style-name="common-al">Het instellen van een maximale gewichtsbeperking van 3,5 ton wordt beschouwd als een passende en effectieve maatregel om de belasting van de wegen te beperken. Door zwaar verkeer te weren wordt verdere schade aan het wegdek voorkomen, terwijl personenauto's, bestelauto's, landbouwverkeer, voor zover dit niet op grond van de geslotenverklaring wordt beperkt, en ander licht verkeer gebruik kunnen blijven maken van de wegen. Daarmee blijft de bereikbaarheid van de omgeving gewaarborgd.</text:p>
            <text:p text:style-name="common-al"/>
            <text:p text:style-name="common-al">Bij het nemen van dit besluit zijn de betrokken belangen zorgvuldig tegen elkaar afgewogen. Enerzijds bestaat het belang van weggebruikers bij een onbelemmerd gebruik van de wegen. Anderzijds bestaat het belang van het beschermen van de onverharde wegen tegen schade, het beperken van onderhoudskosten en het waarborgen van de verkeersveiligheid en de bruikbaarheid van de wegen.</text:p>
            <text:p text:style-name="common-al"/>
            <text:p text:style-name="common-al">Bij het nemen van verkeersbesluiten beschikt het college over een zekere beoordelings- en beleidsruimte bij de afweging van de betrokken belangen en de keuze van de meest geschikte verkeersmaatregel. De gekozen maatregel wordt geschikt en noodzakelijk geacht om de belasting van de onverharde wegen te beperken en gaat niet verder dan noodzakelijk is om het beoogde doel te bereiken.</text:p>
            <text:p text:style-name="common-al"/>
            <text:p text:style-name="common-al">Minder ingrijpende maatregelen worden onvoldoende effectief geacht, terwijl meer ingrijpende maatregelen, zoals een volledige afsluiting van de wegen, onevenredige gevolgen hebben voor de bereikbaarheid van bestemmingen in de omgeving. De nadelige gevolgen voor weggebruikers worden daarom niet onevenredig geacht in verhouding tot de met dit besluit te dienen doelen.</text:p>
            <text:p text:style-name="common-al"/>
            <text:p text:style-name="common-al">Het college is van oordeel dat met de gedeeltelijke wijziging van het eerdere verkeersbesluit de belangen als bedoeld in artikel 2 van de Wegenverkeerswet 1994 op evenwichtige wijze worden gediend.</text:p>
            <text:p text:style-name="common-al"/>
            <text:p text:style-name="common-al">
            <text:span text:style-name="nadrukvet">Overleg</text:span>
          </text:p>
            <text:p text:style-name="common-al">Overeenkomstig artikel 24 van het Besluit administratieve bepalingen inzake het wegverkeer is overleg gepleegd met de verkeersadviseur van de politie Noord-Nederland.</text:p>
            <text:p text:style-name="common-al"/>
            <text:p text:style-name="common-al">
            <text:span text:style-name="nadrukvet">Publicatie:</text:span>
          </text:p>
            <text:p text:style-name="common-al">Dit verkeersbesluit wordt gepubliceerd op de Gemeentepagina van de gemeente Tynaarlo.</text:p>
            <text:p text:style-name="common-al"/>
            <text:p text:style-name="common-al">
            <text:span text:style-name="nadrukvet"/>
            <text:span text:style-name="nadrukvet">Inwerkingtreding:</text:span>
          </text:p>
            <text:p text:style-name="common-al">Het besluit treedt in werking na bekendmaking.</text:p>
            <text:p text:style-name="common-al"/>
            <text:p text:style-name="common-al">
            <text:span text:style-name="nadrukvet">Ondertekening:</text:span>
          </text:p>
            <text:p text:style-name="common-al">Vries, 3 augustus 2026</text:p>
            <text:p text:style-name="common-al"/>
            <text:p text:style-name="common-al">Namens burgemeester en wethouders</text:p>
            <text:p text:style-name="common-al"/>
            <text:p text:style-name="common-al">Mw. G.H. (Ria) de Boer</text:p>
            <text:p text:style-name="common-al">Vakmanager afdeling Gemeentewerken binnendienst</text:p>
            <text:p text:style-name="common-al"/>
            <text:p text:style-name="common-al"/>
            <text:p text:style-name="common-al">
            <draw:frame><draw:text-box><text:section text:name="plaatje_id1-3-2-2-1-67-1" text:style-name="plaatje">
              <text:p text:style-name="illustratie_id1-3-2-2-1-67-1-1"><draw:frame draw:style-name="illustratie_id1-3-2-2-1-67-1-1" text:anchor-type="paragraph" svg:width="153mm" svg:height="108.15849056603773mm"><draw:image xlink:href="Pictures/Afbeelding328428772icab5bb47-3144-4b7c-9d9c-7fb6b2b1ef88.png" xlink:type="simple"/></draw:frame></text:p>
            </text:section></draw:text-box></draw:frame>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7-1-1" style:parent-style-name="Standard">
      <style:paragraph-properties style:line-spacing="0mm" style:text-autospace="none" ofo:line-height="0.001cm"/>
    </style:style>
    <style:style style:family="graphic" style:name="illustratie_id1-3-2-2-1-6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737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ynaarlo</meta:user-defined>
    <meta:user-defined meta:name="OVERHEID.Gemeente/OVERHEID.authority">Tynaarlo</meta:user-defined>
    <meta:user-defined meta:name="OVERHEID.Informatietype/DC.type">officiële publicatie</meta:user-defined>
    <meta:user-defined meta:name="OVERHEIDop.Rubriek/DC.type">verkeersbesluit of -mededeling</meta:user-defined>
    <meta:user-defined meta:name="OVERHEID.Gemeente/DCTERMS.publisher">Tynaar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ynaarlo - gewichtsbeperking zandpaden - Zeegse</meta:user-defined>
    <meta:user-defined meta:name="OVERHEIDvb.Wegcategorie/OVERHEIDvb.wegcategorie">Erftoegangsweg buiten de bebouwde kom</meta:user-defined>
    <meta:user-defined meta:name="OVERHEIDvb.Weggebruiker/OVERHEIDvb.weggebruiker">bestuurders van een ongelede vrachtwagen of ongelede autobus</meta:user-defined>
    <meta:user-defined meta:name="OVERHEIDvb.referentienummer">1772859</meta:user-defined>
    <meta:user-defined meta:name="OVERHEIDop.verkeersbordcode">C2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wijzigd verkeersbesluit Zaaknummer: 1772859 Gewichtsbeperking zandpaden Zeegse voor zwaarder verkeer dan 3,5 ton</meta:user-defined>
    <meta:user-defined meta:name="DCTERMS.W3CDTF/DCTERMS.available">2026-08-05</meta:user-defined>
    <meta:user-defined meta:name="OVERHEIDop.externeBijlage">tekening|exb-2026-27900</meta:user-defined>
    <meta:user-defined meta:name="DCTERMS.W3CDTF/OVERHEIDop.jaargang">2026</meta:user-defined>
    <meta:user-defined meta:name="OVERHEIDop.publicationIssue">373764</meta:user-defined>
    <meta:user-defined meta:name="OVERHEIDop.GmbID/DC.identifier">gmb-2026-373764</meta:user-defined>
    <meta:user-defined meta:name="OVERHEIDop.versieInformatie"/>
  </office:meta>
</office:document-meta>
</file>