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ingekomen aanvraag, t.h.v. Zeestraat in Zandvoort, 0473-2026-0001379, het evenement Zandvoortse kortebaan draverij, op 02-10-2026 13:00 t/m 21:00 uur, ontvangen op 02-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375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473-2026-0001379</meta:user-defined>
    <meta:user-defined meta:name="DCTERMS.abstract">het evenement Zandvoortse kortebaan draverij</meta:user-defined>
    <dc:language>nl</dc:language>
    <meta:user-defined meta:name="OVERHEIDop.locatietype/OVERHEIDop.gebiedsmarkering">Punt</meta:user-defined>
    <meta:user-defined meta:name="DC.title">Gemeente Zandvoort, ingekomen aanvraag, t.h.v. Zeestraat in Zandvoort, 0473-2026-0001379, het evenement Zandvoortse kortebaan draverij, op 02-10-2026 13:00 t/m 21:00 uur, ontvangen op 02-08-2026</meta:user-defined>
    <meta:user-defined meta:name="DCTERMS.W3CDTF/DCTERMS.available">2026-08-05</meta:user-defined>
    <meta:user-defined meta:name="DCTERMS.W3CDTF/OVERHEIDop.jaargang">2026</meta:user-defined>
    <meta:user-defined meta:name="OVERHEIDop.publicationIssue">373755</meta:user-defined>
    <meta:user-defined meta:name="OVERHEIDop.GmbID/DC.identifier">gmb-2026-373755</meta:user-defined>
    <meta:user-defined meta:name="OVERHEIDop.versieInformatie"/>
  </office:meta>
</office:document-meta>
</file>