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Confiserie Napoleon B.V op de locatie Deltahoek 110 in Bresk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luis hebben op 3 juni 2026 een aanvraag ontvangen voor een vergunning op basis van de Omgevingswet. De vergunningaanvraag is afkomstig van Confiserie Napoleon B.V, gelegen aan de Deltahoek 110 in Breskens. De aanvraag gaat over het plaatsen van een duurzame warmte installatie.</text:p>
            <text:p text:style-name="common-al">Burgemeester en wethouders van Sluis hebben besloten de beslistermijn te verlengen. De uiterste beslisdatum is daarom naar verwachting 14 september 2026. Het is niet mogelijk om een bezwaarschrift tegen de verlenging van de beslistermijn in te dienen.</text:p>
            <text:p text:style-name="common-al">Wanneer u vragen heeft over dit besluit, kunt u contact opnemen met RUD Zeeland via frontoffice@rud-zeeland.nl of via tel. 085-0878331. Ook kunt u hier terecht voor een mondelinge toelichting op de stukken.</text:p>
            <text:p text:style-name="last-al">Het verlengingsbesluit staat geregistreerd onder kenmerk: Z2026-00004834.</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37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Verlenging beslistermijn omgevingsvergunning voor Confiserie Napoleon B.V op de locatie Deltahoek 110 in Breskens</meta:user-defined>
    <meta:user-defined meta:name="DCTERMS.W3CDTF/DCTERMS.available">2026-08-05</meta:user-defined>
    <meta:user-defined meta:name="DCTERMS.W3CDTF/OVERHEIDop.jaargang">2026</meta:user-defined>
    <meta:user-defined meta:name="OVERHEIDop.publicationIssue">373754</meta:user-defined>
    <meta:user-defined meta:name="OVERHEIDop.GmbID/DC.identifier">gmb-2026-373754</meta:user-defined>
    <meta:user-defined meta:name="OVERHEIDop.versieInformatie"/>
  </office:meta>
</office:document-meta>
</file>