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Intocht Sinterklaas Boskoop aan Galerij/Reyerskoop/Zijde/Raadhuisplein Bosko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evenementenvergunning ontvangen. De vergunning is aangevraagd voor het evenement Intocht Sinterklaas Boskoop op de locatie Galerij/Reyerskoop/Zijde/Raadhuisplein Boskoop, geregistreerd onder nr. 04843952362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737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4843952362</meta:user-defined>
    <meta:user-defined meta:name="DCTERMS.abstract">Aanvraag evenementenvergunning voor Intocht Sinterklaas Boskoop aan Galerij/Reyerskoop/Zijde/Raadhuisplein Boskoop.</meta:user-defined>
    <dc:language>nl</dc:language>
    <meta:user-defined meta:name="OVERHEIDop.locatietype/OVERHEIDop.gebiedsmarkering">Vlak</meta:user-defined>
    <meta:user-defined meta:name="DC.title">Aanvraag evenementenvergunning voor Intocht Sinterklaas Boskoop aan Galerij/Reyerskoop/Zijde/Raadhuisplein Boskoop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52</meta:user-defined>
    <meta:user-defined meta:name="OVERHEIDop.GmbID/DC.identifier">gmb-2026-373752</meta:user-defined>
    <meta:user-defined meta:name="OVERHEIDop.versieInformatie"/>
  </office:meta>
</office:document-meta>
</file>