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jildwei 10, 8541 AC Akmarijp: verleende omgevingsvergunning aanleggen van een inrit/ontsluiting. (Z.8887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Fjildwei 10, 8541 AC Akmarijp reguliere procedure</text:span>
          </text:p>
            <text:p text:style-name="common-al">Op 29 juli 2027 is een omgevingsvergunning verleend voor de Fjildwei 10, 8541 AC Akmarijp. De vergunning omvat het aanleggen van een inrit/ontsluiting.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737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uitweg en inrit</meta:user-defined>
    <meta:user-defined meta:name="OVERHEIDop.referentienummer">Z.888713</meta:user-defined>
    <dc:language>nl</dc:language>
    <meta:user-defined meta:name="OVERHEIDop.locatietype/OVERHEIDop.gebiedsmarkering">Punt</meta:user-defined>
    <meta:user-defined meta:name="DC.title">Fjildwei 10, 8541 AC Akmarijp: verleende omgevingsvergunning aanleggen van een inrit/ontsluiting. (Z.888713)</meta:user-defined>
    <meta:user-defined meta:name="DCTERMS.W3CDTF/DCTERMS.available">2026-08-05</meta:user-defined>
    <meta:user-defined meta:name="DCTERMS.W3CDTF/OVERHEIDop.jaargang">2026</meta:user-defined>
    <meta:user-defined meta:name="OVERHEIDop.publicationIssue">373749</meta:user-defined>
    <meta:user-defined meta:name="OVERHEIDop.GmbID/DC.identifier">gmb-2026-373749</meta:user-defined>
    <meta:user-defined meta:name="OVERHEIDop.versieInformatie"/>
  </office:meta>
</office:document-meta>
</file>