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n verhuurvergunning aan Bosboom-Toussaintplein 19 te Delf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huurvergunning (opkoopbescherming) </text:span>
          </text:p>
            <text:p text:style-name="common-al">
            <text:span text:style-name="nadrukvet">Verleend</text:span>
          </text:p>
            <text:p text:style-name="last-al">2624 DD | Bosboom-Toussaintplein 19 | 30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374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een verhuurvergunning aan Bosboom-Toussaintplein 19 te Delf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743</meta:user-defined>
    <meta:user-defined meta:name="OVERHEIDop.GmbID/DC.identifier">gmb-2026-373743</meta:user-defined>
    <meta:user-defined meta:name="OVERHEIDop.versieInformatie"/>
  </office:meta>
</office:document-meta>
</file>