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3-08-2026 hebben wij een reguliere omgevingsvergunning verleend voor het aanbrengen van isolatieglas op het adres Seinenweg 2 7475TA Markelo. Deze vergunning staat ingeschreven onder zaaknummer 0000109162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Rijksmonumentenactiviteit</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374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4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4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91624</meta:user-defined>
    <meta:user-defined meta:name="DCTERMS.abstract">het aanbrengen van isolatiegla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p 03-08-2026 hebben wij een reguliere omgevingsvergunning verleend voor het aanbrengen van isolatieglas op het adres Seinenweg 2 7475TA Markelo. Deze vergunning staat ingeschreven onder zaaknummer 00001091624.</meta:user-defined>
    <meta:user-defined meta:name="DCTERMS.W3CDTF/DCTERMS.available">2026-08-05</meta:user-defined>
    <meta:user-defined meta:name="DCTERMS.W3CDTF/OVERHEIDop.jaargang">2026</meta:user-defined>
    <meta:user-defined meta:name="OVERHEIDop.publicationIssue">373741</meta:user-defined>
    <meta:user-defined meta:name="OVERHEIDop.GmbID/DC.identifier">gmb-2026-373741</meta:user-defined>
    <meta:user-defined meta:name="OVERHEIDop.versieInformatie"/>
  </office:meta>
</office:document-meta>
</file>